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Text_20_body" style:list-style-name="L3">
      <style:paragraph-properties fo:margin-top="0in" fo:margin-bottom="0in"/>
    </style:style>
    <style:style style:name="P4" style:family="paragraph" style:parent-style-name="Text_20_body" style:list-style-name="L4">
      <style:paragraph-properties fo:margin-top="0in" fo:margin-bottom="0in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общественные-приемные-уполномоченного-по-защите-прав-предпринимателей-в-ювао"/>Общественные приемные Уполномоченного по защите прав предпринимателей в ЮВАО<text:bookmark-end text:name="общественные-приемные-уполномоченного-по-защите-прав-предпринимателей-в-ювао"/></text:h>
      <text:p text:style-name="First_20_paragraph">28.11.2022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<text:span text:style-name="T1">ФИО руководителя</text:span></text:p>
          </table:table-cell>
          <table:table-cell table:style-name="TableRowCell" office:value-type="string">
            <text:p text:style-name="Table_20_Contents"><text:span text:style-name="T1">Название приемной</text:span></text:p>
          </table:table-cell>
          <table:table-cell table:style-name="TableRowCell" office:value-type="string">
            <text:p text:style-name="Table_20_Contents"><text:span text:style-name="T1">Адрес и контактный телефон приемной</text:span></text:p>
          </table:table-cell>
          <table:table-cell table:style-name="TableRowCell" office:value-type="string">
            <text:p text:style-name="Table_20_Contents"><text:span text:style-name="T1">Электронная почта</text:span></text:p>
          </table:table-cell>
        </table:table-row>
        <table:table-row>
          <table:table-cell table:style-name="TableRowCell" office:value-type="string">
            <text:p text:style-name="Table_20_Contents">Смирнов Дмитрий Анатольевич</text:p>
          </table:table-cell>
          <table:table-cell table:style-name="TableRowCell" office:value-type="string">
            <text:p text:style-name="Table_20_Contents">Общественная приемная по вопросам землепользования и застройки</text:p>
          </table:table-cell>
          <table:table-cell table:style-name="TableRowCell" office:value-type="string">
            <text:p text:style-name="Table_20_Contents">Волгоградский проспект, д.47, оф.</text:p>
            <text:p text:style-name="Table_20_Contents">305</text:p>
            <text:p text:style-name="Table_20_Contents">8(495) 268 00 85</text:p>
          </table:table-cell>
          <table:table-cell table:style-name="TableRowCell" office:value-type="string">
            <text:p text:style-name="Table_20_Contents"><text:a xlink:type="simple" xlink:href="mailto:dmsm.ombudsman%20@gmail.com" office:name=""><text:span text:style-name="Definition">dmsm.ombudsman @gmail.com</text:span></text:a></text:p>
          </table:table-cell>
        </table:table-row>
        <table:table-row>
          <table:table-cell table:style-name="TableRowCell" office:value-type="string">
            <text:p text:style-name="Table_20_Contents">Терисаян Артур Апресович</text:p>
          </table:table-cell>
          <table:table-cell table:style-name="TableRowCell" office:value-type="string">
            <text:p text:style-name="Table_20_Contents">Общественная приемная</text:p>
          </table:table-cell>
          <table:table-cell table:style-name="TableRowCell" office:value-type="string">
            <text:p text:style-name="Table_20_Contents">ул. Смирновская, д. 25, корп. 16</text:p>
            <text:p text:style-name="Table_20_Contents">8(499) 112 01 22</text:p>
          </table:table-cell>
          <table:table-cell table:style-name="TableRowCell" office:value-type="string">
            <text:p text:style-name="Table_20_Contents"><text:a xlink:type="simple" xlink:href="mailto:business.ombudsman.mos@gmail.com" office:name=""><text:span text:style-name="Definition">business.ombudsman.mos@gmail.com</text:span></text:a></text:p>
          </table:table-cell>
        </table:table-row>
      </table:table>
      <text:p text:style-name="First_20_paragraph"><text:line-break/></text:p>
      <text:p text:style-name="Text_20_body"><text:line-break/></text:p>
      <text:h text:style-name="Heading_20_3" text:outline-level="3"><text:bookmark-start text:name="чем-может-вам-помочь-уполномоченный"/>ЧЕМ МОЖЕТ ВАМ ПОМОЧЬ УПОЛНОМОЧЕННЫЙ?<text:bookmark-end text:name="чем-может-вам-помочь-уполномоченный"/></text:h>
      <text:list text:style-name="L1">
        <text:list-item>
          <text:p text:style-name="P1">внести аргументированные предложения предпринимательского сообщества об изменении нормативных актов и направить их в соответствующие государственные органы города Москвы;</text:p>
        </text:list-item>
        <text:list-item>
          <text:p text:style-name="P1">принять участие, с согласия предпринимателя, в проверках в рамках государственного контроля;</text:p>
        </text:list-item>
        <text:list-item>
          <text:p text:style-name="P1">направить обращение в Центр медиации при Уполномоченном для проведения примирительных процедур;</text:p>
        </text:list-item>
        <text:list-item>
          <text:p text:style-name="P1">принять участие при рассмотрении спора в Арбитражном суде г. Москвы в качестве третьего лица, не заявляющего самостоятельных требований относительно предмета спора.</text:p>
        </text:list-item>
      </text:list>
      <text:p text:style-name="First_20_paragraph"><text:span text:style-name="T1">ВАЖНО</text:span>: участие Уполномоченного в судебном процессе возможно только при условии, что стороной в судебном разбирательстве является государственный орган или орган местного самоуправления города Москвы. В судебных процессах, возникающих между предпринимателями, Уполномоченный принимать участие не может.</text:p>
      <text:h text:style-name="Heading_20_3" text:outline-level="3"><text:bookmark-start text:name="с-какими-обращениями-работает-уполномоченный"/>С КАКИМИ ОБРАЩЕНИЯМИ РАБОТАЕТ УПОЛНОМОЧЕННЫЙ?<text:bookmark-end text:name="с-какими-обращениями-работает-уполномоченный"/></text:h>
      <text:list text:style-name="L2">
        <text:list-item>
          <text:p text:style-name="P2">Жалобы на решения, действия (бездействие) государственных органов и органов местного самоуправления города Москвы;</text:p>
        </text:list-item>
        <text:list-item>
          <text:p text:style-name="P2">Жалобы на системные и массовые нарушения прав и законных интересов предпринимателей;</text:p>
        </text:list-item>
        <text:list-item>
          <text:p text:style-name="P2">Заявления об участии Уполномоченного в выездной проверке, проводимой в отношении бизнеса;</text:p>
        </text:list-item>
        <text:list-item>
          <text:p text:style-name="P2">Мотивированные предложения о внесении изменений в законодательство, регулирующее предпринимательскую деятельность в городе Москве.</text:p>
        </text:list-item>
      </text:list>
      <text:h text:style-name="Heading_20_3" text:outline-level="3"><text:bookmark-start text:name="какие-обращения-уполномоченным-не-могут-быть-рассмотрены"/>КАКИЕ ОБРАЩЕНИЯ УПОЛНОМОЧЕННЫМ НЕ МОГУТ БЫТЬ РАССМОТРЕНЫ:<text:bookmark-end text:name="какие-обращения-уполномоченным-не-могут-быть-рассмотрены"/></text:h>
      <text:list text:style-name="L3">
        <text:list-item>
          <text:p text:style-name="P3">Споры между хозяйствующими субъектами предпринимательской деятельности;</text:p>
        </text:list-item>
        <text:list-item>
          <text:p text:style-name="P3">Жалобы на решения суда.</text:p>
        </text:list-item>
      </text:list>
      <text:h text:style-name="Heading_20_3" text:outline-level="3"><text:bookmark-start text:name="кроме-того-вы-можете"/>КРОМЕ ТОГО ВЫ МОЖЕТЕ:<text:bookmark-end text:name="кроме-того-вы-можете"/></text:h>
      <text:list text:style-name="L4">
        <text:list-item>
          <text:p text:style-name="P4">Получить консультацию в одной из Общественных приемных Уполномоченного в административных округах Москвы (перечень на сайте – <text:a xlink:type="simple" xlink:href="https://business-ombudsman.mos.ru/public-reception" office:name=""><text:span text:style-name="Definition">business-ombudsman.mos.ru/public-reception</text:span></text:a>);</text:p>
        </text:list-item>
        <text:list-item>
          <text:p text:style-name="P4">Подать обращение через Центр примирительных процедур (медиации) при Уполномоченном (<text:a xlink:type="simple" xlink:href="https://business-ombudsman.mos.ru/center-of-conciliation-procedures-mediation" office:name=""><text:span text:style-name="Definition">https://business-ombudsman.mos.ru/center-of-conciliation-procedures-mediation</text:span></text:a>);</text:p>
        </text:list-item>
        <text:list-item>
          <text:p text:style-name="P4">Стать респондентом регулярных опросов московского бизнеса, проводимых Уполномоченным.</text:p>
        </text:list-item>
      </text:list>
      <text:p text:style-name="First_20_paragraph"><text:line-break/></text:p>
      <text:p text:style-name="Text_20_body">Адрес страницы: <text:a xlink:type="simple" xlink:href="http://uvao.mos.ru/announcements/news/detail/11254994.html" office:name=""><text:span text:style-name="Definition">http://uvao.mos.ru/announcements/news/detail/11254994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20:57:12Z</meta:creation-date>
    <dc:date>2023-06-15T20:57:12Z</dc:date>
  </office:meta>
</office:document-meta>
</file>