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вао-южнопортовый-ул-шарикоподшипниковская-вл-38-стр-123567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ЮВАО, Южнопортовый, ул Шарикоподшипниковская, вл 38, стр 1,2,3,5,6,7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ювао-южнопортовый-ул-шарикоподшипниковская-вл-38-стр-123567"/></text:h>
      <text:p text:style-name="First_20_paragraph">23.11.2021</text:p>
      <text:p text:style-name="Text_20_body"><text:line-break/></text:p>
      <text:p text:style-name="Text_20_body">Адрес страницы: <text:a xlink:type="simple" xlink:href="http://uvao.mos.ru/electronic-public-discussion/detail/10414305.html" office:name=""><text:span text:style-name="Definition">http://uvao.mos.ru/electronic-public-discussion/detail/10414305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0:41:38Z</meta:creation-date>
    <dc:date>2023-06-21T00:41:38Z</dc:date>
  </office:meta>
</office:document-meta>
</file>