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Quotations">
      <style:paragraph-properties fo:margin-left="0.5in" fo:margin-right="0in" fo:text-indent="0in" style:auto-text-indent="false"/>
    </style:style>
    <style:style style:name="P4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зейтюня-розикова-из-района-лефортово-проснулась-от-криков-победа"/>Зейтюня Розикова из района Лефортово: Проснулась от криков «Победа!»<text:bookmark-end text:name="зейтюня-розикова-из-района-лефортово-проснулась-от-криков-победа"/></text:h>
      <text:p text:style-name="First_20_paragraph">20.03.2020</text:p>
      <text:p text:style-name="Text_20_body">Ветеран войны и труда Зейтюня Розикова/Ольга Чумаченко, «Юго-Восточный курьер»</text:p>
      <text:p text:style-name="Text_20_body">Ветеран войны и труда Зейтюня Розикова живет в Лефортове с 1938 года. Тогда ее родители приехали работать в Центральный аэрогидродинамический институт (ЦАГИ). Они жили в бараке по адресу: улица Самокатная, 2. Как их семья пережила войну, Зейтюня Самиуловна рассказала «Юго-Восточному курьеру».</text:p>
      <text:p text:style-name="Text_20_body"><text:span text:style-name="T1">Работали в поле</text:span></text:p>
      <text:p text:style-name="Text_20_body">Когда началась война, Зейтюне было 10 лет. Вместе с родителями и сестрами ее эвакуировали в село в Горьковской области, откуда они были родом. Там девочка вместе со старшими сестрами продолжила учиться в школе и параллельно работала в колхозе. В основном помогала в поле.</text:p>
      <text:p text:style-name="Text_20_body">В 1944 году родителям, чтобы выжить, пришлось вернуться в Москву. Сестры какое-то время жили в деревне сами, потому что за работу в колхозе им давали хлеб. Когда хлеб выдавать перестали, девочки поехали к родителям.</text:p>
      <text:p text:style-name="P1">— Я считалась еще ребенком, и официально на работу меня не брали. Тогда я не официально стала помогать в небольшой булочной на Самокатной улице. За работу мне давали баранки, которые я продавала, чтобы купить хлеб и картошку, — вспоминает Зейтюня Розикова.</text:p>
      <text:p text:style-name="First_20_paragraph"><text:span text:style-name="T1">Покрывала лаком крылья самолетов</text:span></text:p>
      <text:p text:style-name="Text_20_body">В День Победы Зейтюня проснулась от радостных криков на улице и тоже туда выбежала.</text:p>
      <text:p text:style-name="P2">— Все люди кричали: «Ура, победа!» — ну и я вместе с ними. Потом с подругами мы пошли гулять в парк, — вспоминает она.</text:p>
      <text:p text:style-name="First_20_paragraph">Зейтюня Розикова награждена медалью «За долголетний добросовестный труд». Сразу после войны пошла работать швеей на фабрику № 16 «Красная швея». Там проработала больше 20 лет. Вышла замуж, родила дочь и сына. До выхода на пенсию трудилась во вредном цехе на Московском машиностроительном заводе «Опыт» (сейчас АНТК имени А.Н. Туполева) — покрывала лаком крылья самолетов Ту.</text:p>
      <text:p text:style-name="P3">— Жизнь у меня была трудная, — говорит Зейтюня Розикова. — Хорошо, что есть дети, которые меня поддерживают, и внучка.</text:p>
      <text:p text:style-name="P3"><text:a xlink:type="simple" xlink:href="https://uv-kurier.ru/2020/03/20/zejtyunya-rozikova-iz-rajona-lefortovo-prosnulas-ot-krikov-pobeda/" office:name=""><text:span text:style-name="Definition"><text:line-break/></text:span></text:a></text:p>
      <text:p text:style-name="First_20_paragraph"><text:a xlink:type="simple" xlink:href="https://uv-kurier.ru/2020/03/20/zejtyunya-rozikova-iz-rajona-lefortovo-prosnulas-ot-krikov-pobeda/" office:name=""><text:span text:style-name="Definition">Источник: «Юго-Восточный курьер»</text:span></text:a></text:p>
      <text:p text:style-name="First_20_paragraph"><text:line-break/></text:p>
      <text:p text:style-name="Text_20_body">Адрес страницы: <text:a xlink:type="simple" xlink:href="http://uvao.mos.ru/our-heroes/detail/8774285.html" office:name=""><text:span text:style-name="Definition">http://uvao.mos.ru/our-heroes/detail/877428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4T11:58:56Z</meta:creation-date>
    <dc:date>2025-01-04T11:58:56Z</dc:date>
  </office:meta>
</office:document-meta>
</file>