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0.5in" fo:margin-right="0in" fo:text-indent="0in" style:auto-text-indent="false"/>
    </style:style>
    <style:style style:name="P3" style:family="paragraph" style:parent-style-name="Quotations">
      <style:paragraph-properties fo:margin-left="0.5in" fo:margin-right="0in" fo:text-indent="0in" style:auto-text-indent="false"/>
    </style:style>
    <style:style style:name="P4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галина-приданцева-из-района-лефортово-в-войну-работала-на-заводе"/>Галина Приданцева из района Лефортово в войну работала на заводе<text:bookmark-end text:name="галина-приданцева-из-района-лефортово-в-войну-работала-на-заводе"/></text:h>
      <text:p text:style-name="First_20_paragraph">06.04.2020</text:p>
      <text:p text:style-name="Text_20_body">Работать ветеран стала в десять лет – ради рабочей карточки/Fotobank</text:p>
      <text:p text:style-name="Text_20_body">Когда началась война, Галине Приданцевой было 10 лет. Отец ушел добровольцем на фронт в часть особого назначения войск НКВД. Минировал подступы к Москве и саму столицу.</text:p>
      <text:p text:style-name="P1">— Уже после Победы он рассказывал нам, что все главные здания были заминированы — и храм Василия Блаженного, и гостиница «Москва». Если бы немцы прорвали оборону, Москва в любом случае им не досталась бы. Все взлетело бы на воздух — и дома, и мосты, — говорит она.</text:p>
      <text:p text:style-name="First_20_paragraph"><text:span text:style-name="T1">650 грамм хлеба по карточке</text:span></text:p>
      <text:p text:style-name="Text_20_body">В осажденной столице Галя осталась с мамой и двухлетним братом.</text:p>
      <text:p text:style-name="P2">— Из-за малыша мама сначала никуда не могла устроиться на работу. Чтобы мы не умерли с голода, она стала донором. Свой паек отдавала нам. Вскоре у нее упал гемоглобин, и в доноры ее больше не брали, — вспоминает Галина Григорьевна.</text:p>
      <text:p text:style-name="First_20_paragraph">Семье удалось выжить: мама все-таки устроилась надомницей, а Галю приняли на завод «Москабель».</text:p>
      <text:p text:style-name="P3">— Это были детские смены по четыре часа. Я делала из разноцветной проволоки звездочки. Наверное, украшения на елку. В цехе рядом работали мои подруги, они делали из такой же проволоки цветы, — рассказывает она.</text:p>
      <text:p text:style-name="First_20_paragraph">Но главное — девочка стала получать рабочую карточку. А по ней полагалось 650 грамм хлеба.</text:p>
      <text:p text:style-name="Text_20_body"><text:span text:style-name="T1">От голода спасал сладкий суп</text:span></text:p>
      <text:p text:style-name="Text_20_body">Летом Галю с двоюродными братьями и сестрами отправляли к бабушке в Калужскую область. Там ребята работали за трудодни. Поливали огороды, пололи, в сенокос сушили и собирали сено в копны.</text:p>
      <text:section text:name="attachment_76949">
        <text:p text:style-name="First_20_paragraph"><text:a xlink:type="simple" xlink:href="https://uv-kurier.ru/wp-content/uploads/2020/04/Galina-Pridantseva2-kopiya.jpg" office:name=""><text:span text:style-name="Definition"/></text:a></text:p>
        <text:p text:style-name="Text_20_body">Галина Приданцева работала в экспедициях Института аэрогеологии, затем учителем биологии/Из личного архива</text:p>
      </text:section>
      <text:p text:style-name="P4">— Было страшно голодно, — говорит ветеран. — Однажды соседка достала какую-то сладкую добавку к еде и подарила ее бабушке. Бабушка для питательности стала класть ее в суп. Представляете, какой он был на вкус? Но мы ели, ничего ей не говорили. Понимали, что она для нас старается.</text:p>
      <text:p text:style-name="Text_20_body">После войны, окончив школу, Галина поступила в МГУ на географический факультет. Работала в экспедициях Института аэрогеологии. Была на Байкале, на Алтае. Затем пошла в школу учителем биологии. Ее педагогический стаж — 40 лет.</text:p>
      <text:p text:style-name="Text_20_body">Галина Григорьевна — ветеран Великой Отечественной войны и ветеран труда. Выйдя на пенсию, она принимает активное участие в работе Совета ветеранов района Лефортово.</text:p>
      <text:p text:style-name="Text_20_body"><text:a xlink:type="simple" xlink:href="https://uv-kurier.ru/2020/04/06/galina-pridantseva-iz-rajona-lefortovo-v-vojnu-rabotala-na-zavode/" office:name=""><text:span text:style-name="Definition">Источник: «Юго-Восточный курьер»</text:span></text:a></text:p>
      <text:p text:style-name="Text_20_body"><text:line-break/></text:p>
      <text:p text:style-name="Text_20_body">Адрес страницы: <text:a xlink:type="simple" xlink:href="http://uvao.mos.ru/our-heroes/detail/8813184.html" office:name=""><text:span text:style-name="Definition">http://uvao.mos.ru/our-heroes/detail/8813184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02:53:06Z</meta:creation-date>
    <dc:date>2024-08-13T02:53:06Z</dc:date>
  </office:meta>
</office:document-meta>
</file>