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владимир-рябикин-из-района-марьино-во-время-вов-вытащил-осколок-из-руки-зубами-и-снова-пошел-в-бой"/>Владимир Рябикин из района Марьино во время ВОВ вытащил осколок из руки зубами и снова пошел в бой<text:bookmark-end text:name="владимир-рябикин-из-района-марьино-во-время-вов-вытащил-осколок-из-руки-зубами-и-снова-пошел-в-бой"/></text:h>
      <text:p text:style-name="First_20_paragraph">17.06.2020</text:p>
      <text:p text:style-name="Text_20_body">Владимиру Рябикину в этом году исполнилось 95 лет/Из личного архива</text:p>
      <text:p text:style-name="Text_20_body">Владимир Георгиевич Рябикин из Марьина отмечает день рождения через два дня после Дня Победы. В этом году ему исполнилось 95 лет.</text:p>
      <text:p text:style-name="Text_20_body">Он ушел на фронт добровольцем в 1943 году. В Пролетарском райвоенкомате, куда пришел новобранец, его направили на трехмесячные курсы пулеметчиков.</text:p>
      <text:p text:style-name="Text_20_body"><text:span text:style-name="T1">Сразу же попал под бомбежку</text:span></text:p>
      <text:p text:style-name="P1">— Боевое крещение я получил по пути к месту дислокации: в районе станции Бологое наш эшелон попал под бомбежку, — вспоминает ветеран. — Я тогда мысленно попрощался и с родителями, и со всем белым светом.</text:p>
      <text:p text:style-name="First_20_paragraph">Но, к счастью, в район Синявинских высот под Ленинградом Владимир Рябикин прибыл невредимым. О том, какая ответственность лежит на бойцах, им сразу же рассказали командиры. Они сообщили, что только от них зависит, выстоит Ленинград или нет. Через участок, где воевал Рябикин, в город доставляли грузы, и, чтобы не прервать снабжение Северной столицы, войскам нужно было удержать этот перешеек.</text:p>
      <text:p text:style-name="Text_20_body">Там врагами были не только немцы, но и финны. Они, как вспоминает Владимир Георгиевич, очень метко стреляли и быстро передвигались на лыжах.</text:p>
      <text:p text:style-name="Text_20_body"><text:span text:style-name="T1">Тяжелый «максимка»</text:span></text:p>
      <text:p text:style-name="Text_20_body">Сначала Владимиру поручали только подносить патроны для пулемета, но вскоре он начал стрелять. Ветеран называет свой пулемет ласково — «максимка», хотя весил тот 70 килограмм!</text:p>
      <text:p text:style-name="P2">— Пулеметчик — первая цель для врага, — рассказывает Владимир Георгиевич. — Приходилось постоянно передвигаться. А иногда отстреляешь ленту, пулемет бросишь в траншею, а сам отбежишь подальше, иначе накроет минометным огнем. Как артобстрел пройдет, вытаскиваешь «максим» — и снова стрелять.</text:p>
      <text:p text:style-name="First_20_paragraph">За всю войну Владимир был ранен пять раз, однажды даже зубами вытащил осколок из руки и сам перевязал рану, а потом тут же снова бросился в бой.</text:p>
      <text:p text:style-name="Text_20_body">После Синявинских высот Владимира Рябикина направили на офицерские курсы в Псковскую область, оттуда он вернулся на фронт уже командиром взвода и младшим лейтенантом.</text:p>
      <text:p text:style-name="Text_20_body">После войны Владимир Рябикин пошел работать в локомотивное депо Москва-Сортировочная-Рязанская, там трудился его отец. Сначала Владимир стал кочегаром, потом котельщиком, а позже — бригадиром слесарей-инструментальщиков.</text:p>
      <text:p text:style-name="Text_20_body"><text:a xlink:type="simple" xlink:href="https://uv-kurier.ru/2020/06/17/vladimir-ryabikin-iz-rajona-marino-vo-vremya-vov-vytashhil-oskolok-iz-ruki-zubami-i-snova-poshel-v-boj/" office:name=""><text:span text:style-name="Definition">Источник: «Юго-Восточный курьер»</text:span></text:a></text:p>
      <text:p text:style-name="Text_20_body"><text:line-break/></text:p>
      <text:p text:style-name="Text_20_body">Адрес страницы: <text:a xlink:type="simple" xlink:href="http://uvao.mos.ru/our-heroes/detail/8972042.html" office:name=""><text:span text:style-name="Definition">http://uvao.mos.ru/our-heroes/detail/897204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10:04:18Z</meta:creation-date>
    <dc:date>2024-09-22T10:04:18Z</dc:date>
  </office:meta>
</office:document-meta>
</file>