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ечатниках-готовят-к-запуску-завод-для-производства-вакцины-от-covid-19"/>В Печатниках готовят к запуску завод для производства вакцины от COVID-19<text:bookmark-end text:name="в-печатниках-готовят-к-запуску-завод-для-производства-вакцины-от-covid-19"/></text:h>
      <text:p text:style-name="First_20_paragraph">01.01.1970</text:p>
      <text:p text:style-name="Text_20_body"><text:line-break/></text:p>
      <text:p text:style-name="Text_20_body">Адрес страницы: <text:a xlink:type="simple" xlink:href="http://uvao.mos.ru/presscenter/mediagallery/135444/9533158/" office:name=""><text:span text:style-name="Definition">http://uvao.mos.ru/presscenter/mediagallery/135444/9533158/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5T10:14:03Z</meta:creation-date>
    <dc:date>2024-12-25T10:14:03Z</dc:date>
  </office:meta>
</office:document-meta>
</file>