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храм-иконы-божьей-матери-утоли-моя-печали-в-районе-марьино"/>Храм иконы Божьей Матери Утоли моя печали в районе Марьино<text:bookmark-end text:name="храм-иконы-божьей-матери-утоли-моя-печали-в-районе-марьино"/></text:h>
      <text:p text:style-name="First_20_paragraph">01.01.1970</text:p>
      <text:p text:style-name="Text_20_body"><text:line-break/></text:p>
      <text:p text:style-name="Text_20_body">Адрес страницы: <text:a xlink:type="simple" xlink:href="http://uvao.mos.ru/presscenter/mediagallery/135516/9557537/" office:name=""><text:span text:style-name="Definition">http://uvao.mos.ru/presscenter/mediagallery/135516/9557537/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5T10:14:02Z</meta:creation-date>
    <dc:date>2024-12-25T10:14:02Z</dc:date>
  </office:meta>
</office:document-meta>
</file>