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fo:font-weight="bold" style:font-style-asian="italic" style:font-style-complex="italic" style:font-weight-asian="bold" style:font-weight-complex="bold"/>
    </style:style>
    <style:style style:name="T2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фигуристы-из-ювао-победили-на-всероссийских-соревнованиях-в-йошкар-оле"/>Фигуристы из ЮВАО победили на всероссийских соревнованиях в Йошкар-Оле<text:bookmark-end text:name="фигуристы-из-ювао-победили-на-всероссийских-соревнованиях-в-йошкар-оле"/></text:h>
      <text:p text:style-name="First_20_paragraph">20.10.2021</text:p>
      <text:p text:style-name="Text_20_body"><text:line-break/><text:span text:style-name="T1">Всероссийские соревнования по фигурному катанию на коньках «Марийский лед» завершились на прошлой неделе в Йошкар-Оле. Победу в них одержал танцевальный дуэт из спортшколы «Москвич».</text:span></text:p>
      <text:p text:style-name="Text_20_body"><text:span text:style-name="T2">— На турнире по спортивным танцам спортшколу «Москвич» представляли Елизавета Шичина и Гордей Хубулов. Они стали первыми в ритмическом и произвольном танце и одержали блестящую победу! Поздравляем спортсменов и их тренеров и желаем им дальнейших успехов, — рассказали в спортивной школе.</text:span></text:p>
      <text:p text:style-name="Text_20_body">Елизавета Шичина и Гордей Хубулов занимаются у тренеров Александра Жулина, Петра Дурнева и Алексея Ситникова в Текстильщиках.</text:p>
      <text:p text:style-name="Text_20_body">На турнире в Йошкар-Оле победил и еще один воспитанник «Москвича» — Андрей Анисимов. Фигурист выиграл второй этап «Кубка России-Ростелеком». Андрей Анисимов стал первым сначала в короткой, а потом и в произвольной программе, набрав в сумме 239,02 баллов и опередив остальных соперников. Второе место на турнире занял Артем Лежеев, выступающий за Санкт-Петербург и Карелию, а третьим стал еще один фигурист из Питера – Михаил Полянский.</text:p>
      <text:p text:style-name="Text_20_body"><text:span text:style-name="T1">Фото: mos.ru/Максим Денисов</text:span></text:p>
      <text:p text:style-name="Text_20_body"><text:line-break/></text:p>
      <text:p text:style-name="Text_20_body">Адрес страницы: <text:a xlink:type="simple" xlink:href="http://uvao.mos.ru/presscenter/news/detail/10336889.html" office:name=""><text:span text:style-name="Definition">http://uvao.mos.ru/presscenter/news/detail/10336889.html</text:span></text:a></text:p>
      <text:p text:style-name="Text_20_body"><text:a xlink:type="simple" xlink:href="http://uvao.mos.ru" office:name=""><text:span text:style-name="Definition">Префектура Юго-Восточ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5T21:16:06Z</meta:creation-date>
    <dc:date>2024-07-15T21:16:06Z</dc:date>
  </office:meta>
</office:document-meta>
</file>