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нцоры-из-ювао-стали-лауреатами-фестиваля-в-сочи"/>Танцоры из ЮВАО стали лауреатами фестиваля в Сочи<text:bookmark-end text:name="танцоры-из-ювао-стали-лауреатами-фестиваля-в-сочи"/></text:h>
      <text:p text:style-name="First_20_paragraph">10.01.2023</text:p>
      <text:p text:style-name="Text_20_body"><text:span text:style-name="T1">Воспитанники молодежной студии современного танца «Поколение» из детской школы искусств «Центр» в Кузьминках успешно выступили в первом конкурсе года. Они стали лауреатами фестиваля музыкально-художественного творчества в Сочи. Об этом сообщили в ДШИ «Центр».</text:span><text:line-break/><text:line-break/>– Молодежная студия современного танца «Поколение» – ведущий творческий коллектив города Москвы – стала лауреатом первой степени Международного конкурса-фестиваля музыкально-художественного творчества «Зимняя Ривьера» в городе Сочи, – уточнили в школе искусств.</text:p>
      <text:p text:style-name="Text_20_body">Коллективу под руководством Артема Грачева также достались две специальные награды конкурса. Так, юные артисты из Кузьминок получили специальный приз «За оригинальный хореографический стиль», а также специальный приз «За вклад в развитие детско-юношеского творчества».<text:line-break/>Фото: Юлия Королькова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vao.mos.ru/presscenter/news/detail/11336922.html" office:name=""><text:span text:style-name="Definition">http://uvao.mos.ru/presscenter/news/detail/1133692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6T08:38:29Z</meta:creation-date>
    <dc:date>2023-06-26T08:38:29Z</dc:date>
  </office:meta>
</office:document-meta>
</file>