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вижные-лаборатории-протестировали-состав-воздуха-в-пяти-районах-ювао"/>Передвижные лаборатории протестировали состав воздуха в пяти районах ЮВАО<text:bookmark-end text:name="передвижные-лаборатории-протестировали-состав-воздуха-в-пяти-районах-ювао"/></text:h>
      <text:p text:style-name="First_20_paragraph">28.02.2023</text:p>
      <text:p text:style-name="Text_20_body"><text:span text:style-name="T1">Специалисты Мосэкомониторинга в конце февраля взяли пробы атмосферного воздуха в нескольких районах ЮВАО для проверки на наличие вредных примесей. Работы прошли с привлечением передвижных лабораторий. Об этом рассказали в городской экологической службе.</text:span><text:line-break/><text:line-break/><text:line-break/>— Район Кузьминки стал одним из пяти в ЮВАО, где по просьбам жителей были проведены проверки воздуха. На каждой территории отбор проб проводился на нескольких точках — по адресам, откуда поступали жалобы жителей, — пояснили в Мосэкомониторинге.</text:p>
      <text:p text:style-name="Text_20_body">Помимо Кузьминок, экологи взяли пробы воздуха в районах Выхино-Жулебино, Марьино, Рязанский и Южнопортовый на юго-востоке Москвы. Всего с начала февраля были обследованы 20 столичных территорий. Результаты проведенных замеров и информацию о составе воздуха в пробах можно посмотреть <text:a xlink:type="simple" xlink:href="https://data.mos.ru/" office:name=""><text:span text:style-name="Definition">на портале</text:span></text:a> открытого Правительства Москвы, указав нужный адрес.<text:line-break/>Фото: <text:a xlink:type="simple" xlink:href="https://unsplash.com/photos/9BJRGlqoIUk" office:name=""><text:span text:style-name="Definition">unsplash.com</text:span></text:a></text:p>
      <text:p text:style-name="Text_20_body"><text:line-break/></text:p>
      <text:p text:style-name="Text_20_body">Адрес страницы: <text:a xlink:type="simple" xlink:href="http://uvao.mos.ru/presscenter/news/detail/11436052.html" office:name=""><text:span text:style-name="Definition">http://uvao.mos.ru/presscenter/news/detail/1143605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0:51:07Z</meta:creation-date>
    <dc:date>2023-06-15T00:51:07Z</dc:date>
  </office:meta>
</office:document-meta>
</file>