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чреждениях-культуры-ювао-работает-бесплатный-доступ-в-интернет"/>В учреждениях культуры ЮВАО работает бесплатный доступ в интернет<text:bookmark-end text:name="в-учреждениях-культуры-ювао-работает-бесплатный-доступ-в-интернет"/></text:h>
      <text:p text:style-name="First_20_paragraph">27.03.2023</text:p>
      <text:p text:style-name="Text_20_body"><text:span text:style-name="T1">Бесплатный городской вайфай доступен более чем в 750 столичных учреждениях культуры. Благодаря беспроводному интернету от города жители могут учиться, работать или просто комфортно отдыхать и обмениваться впечатлениями c друзьями и близкими в режиме реального времени.</text:span></text:p>
      <text:p text:style-name="Text_20_body"><text:line-break/></text:p>
      <text:p text:style-name="Text_20_body"> <text:span text:style-name="T2">«Город продолжает развивать сеть бесплатного вайфая в учреждениях культуры. На сегодняшний день в театрах, музеях, культурных центрах, детских музыкальных школах и школах искусств установлено более 5,5 тысячи точек доступа. При этом сеть рассчитана на большие нагрузки и позволяет обеспечить доступ в интернет одновременно до 150 тысяч пользователей, что особенно важно для культурных учреждений, которые ежедневно посещают тысячи москвичей и гостей города», — рассказал Александр Харитонов, руководитель проекта «Городской вайфай» Департамента информационных технологий Москвы. </text:span></text:p>
      <text:p text:style-name="Text_20_body"><text:line-break/></text:p>
      <text:p text:style-name="Text_20_body"> Посмотреть, где поблизости есть точка доступа, можно на интерактивной карте на mos.ru. В музеях действует 443 точки доступа к беспроводной городской сети. Бесплатный интернет позволяет посетителям музеев не только искать информацию и делиться фото и видео в социальных сетях, но и получать доступ к дополнительному контенту: виртуальным экскурсиям и интерактивным выставкам. </text:p>
      <text:p text:style-name="Text_20_body"><text:line-break/></text:p>
      <text:p text:style-name="Text_20_body"> Город также продолжает развивать сеть бесплатного вайфая в библиотеках, благодаря чему они стали не только местом для чтения книг, но и досуговыми центрами. В них можно работать в зонах коворкинга, посещать тематические кружки и интересно проводить время. Также в библиотеках ежедневно проходят десятки лекций и других мероприятий, для организации которых необходимо подключение к интернету. </text:p>
      <text:p text:style-name="Text_20_body"><text:line-break/></text:p>
      <text:p text:style-name="Text_20_body"> Бесплатный интернет доступен не только посетителям учреждений культуры, расположенных в центре столицы, но и тем, кто посещает досуговые и образовательные площадки в своем районе. Например, вайфаем оснащены детские школы искусств имени М.А. Балакирева и многие другие. Более чем в 300 районных культурных центрах, детских музыкальных школах, а также школах искусств установлено свыше 1,6 тысячи точек доступа. Фото Е. Самарина. Mos.ru</text:p>
      <text:p text:style-name="Text_20_body"><text:line-break/></text:p>
      <text:p text:style-name="Text_20_body">Адрес страницы: <text:a xlink:type="simple" xlink:href="http://uvao.mos.ru/presscenter/news/detail/11489714.html" office:name=""><text:span text:style-name="Definition">http://uvao.mos.ru/presscenter/news/detail/11489714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2T19:13:45Z</meta:creation-date>
    <dc:date>2025-02-22T19:13:45Z</dc:date>
  </office:meta>
</office:document-meta>
</file>