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хнополис-москва-в-третий-раз-возглавил-рейтинг-индустриальных-парков-и-особых-экономических-зон-рф"/>Технополис «Москва» в третий раз возглавил рейтинг индустриальных парков и особых экономических зон РФ<text:bookmark-end text:name="технополис-москва-в-третий-раз-возглавил-рейтинг-индустриальных-парков-и-особых-экономических-зон-рф"/></text:h>
      <text:p text:style-name="First_20_paragraph">14.06.2023</text:p>
      <text:p text:style-name="Text_20_body"><text:span text:style-name="T1">Рейтинг индустриальных парков и особых экономических зон РФ возглавил технополис «Москва». Об этом сообщил мэр столицы Сергей Собянин в своем Telegram-канале.</text:span><text:line-break/></text:p>
      <text:p text:style-name="Text_20_body">«ОЭЗ «Технополис Москва» третий раз подряд возглавила рейтинг индустриальных парков и особых экономических зон России. По итогам 2022 года столичная ОЭЗ стала лучшей среди 126 площадок - 26 особых экономических зон и 100 индустриальных парков», - прокомментировал мэр.<text:line-break/></text:p>
      <text:p text:style-name="Text_20_body">Специалисты аналитического центра «Эксперт», который формирует рейтинг, дали высокую оценку созданным в ОЭЗ условиям для развития высокотехнологичного бизнеса. На сегодняшний день в технополисе работают более 200 предприятий, около 90 из которых имеют резидентский статус. Здесь производятся лекарства, программные продукты, микросхемы и другая продукция. Компании ежегодно увеличивают объемы производства и расширяют рынок сбыта. По итогам прошлого года промышленный рост составил 61,1%, а общий объем инвестиций с момента основания ОЭЗ составил более 125 млрд рублей.<text:line-break/><text:line-break/>Напомним, что одна из площадок ОЭЗ «Технополис Москва» расположена на территории Юго-Восточного округа в районе Печатники.<text:line-break/>Фото: Денис Воронин, АГН "Москва"<text:line-break/></text:p>
      <text:p text:style-name="Text_20_body"><text:line-break/></text:p>
      <text:p text:style-name="Text_20_body">Адрес страницы: <text:a xlink:type="simple" xlink:href="http://uvao.mos.ru/presscenter/news/detail/11650202.html" office:name=""><text:span text:style-name="Definition">http://uvao.mos.ru/presscenter/news/detail/1165020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8:36:09Z</meta:creation-date>
    <dc:date>2023-06-19T08:36:09Z</dc:date>
  </office:meta>
</office:document-meta>
</file>