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работку-компании-из-печатников-применили-при-реконструкции-моста-во-владивостоке"/>Разработку компании из Печатников применили при реконструкции моста во Владивостоке<text:bookmark-end text:name="разработку-компании-из-печатников-применили-при-реконструкции-моста-во-владивостоке"/></text:h>
      <text:p text:style-name="First_20_paragraph">07.07.2023</text:p>
      <text:p text:style-name="Text_20_body"><text:span text:style-name="T1">Композитные материалы на основе углеволокна, которые производит резидент особой экономической зоны (ОЭЗ) «Технополис Москва», использовали при реконструкции самого старого моста во Владивостоке. Их применение позволило сократить затраты на ремонт и провести его в сжатые сроки.</text:span><text:line-break/><text:line-break/>— Изделия Нанотехнологического центра композитов широко применяются при реконструкции различных социально значимых объектов, строительстве и ремонте дорог. Сегодня компания поставляет свою продукцию в 60 регионов страны. Применение таких материалов позволяет проводить работы без остановки эксплуатации зданий и сооружений в сжатые сроки и с затратами на 15–20 процентов ниже по сравнению со стоимостью традиционных методов ремонта и усиления. Недавно компания поставила композитные перила и материалы для реконструкции одного из самых старых мостов Владивостока», — отметил руководитель Департамента инвестиционной и промышленной политики Владислав Овчинский.</text:p>
      <text:p text:style-name="Text_20_body">Казанский мост во Владивостоке, который построили в 1928 году, стал первым цельнометаллическим сварным понтоном в СССР.<text:line-break/><text:line-break/>— При реконструкции пролетные строения Казанского моста были усилены материалами системы внешнего армирования CarbonWrap. Эта технология, предназначенная для усиления бетонных, железобетонных, стальных конструкций с помощью материалов из углеволокна, не требует использования громоздкой техники или спецоборудования. На самом мосту установлены композитные перила», — пояснил руководитель департамента продаж компании Евгений Рафаилов.<text:line-break/>Фото: М. Мишин, mos.ru<text:line-break/></text:p>
      <text:p text:style-name="Text_20_body"><text:line-break/></text:p>
      <text:p text:style-name="Text_20_body">Адрес страницы: <text:a xlink:type="simple" xlink:href="http://uvao.mos.ru/presscenter/news/detail/11703350.html" office:name=""><text:span text:style-name="Definition">http://uvao.mos.ru/presscenter/news/detail/11703350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09:22:04Z</meta:creation-date>
    <dc:date>2023-07-07T09:22:04Z</dc:date>
  </office:meta>
</office:document-meta>
</file>