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рафик-график-движения-поездов-на-мцд-3-изменится-в-ноябре"/>График график движения поездов на МЦД-3 изменится в ноябре<text:bookmark-end text:name="график-график-движения-поездов-на-мцд-3-изменится-в-ноябре"/></text:h>
      <text:p text:style-name="First_20_paragraph">15.11.2024</text:p>
      <text:p text:style-name="Text_20_body">15.11.2024. На третьем московском диаметре 16-17, 18-22 и 23-24 ноября будет изменен график движения поездов. Об этом сообщили в пресс-службе Департамента транспорта.</text:p>
      <text:p text:style-name="Text_20_body">На Казанском направлении интервалы движения будут частично увеличены до 20 минут, после 23:00 – до 30 минут. У части поездов изменятся пути следования.</text:p>
      <text:p text:style-name="Text_20_body">Часть поездов проследуют станции Панки, Томилино, Красково, Удельная, Быково, Ильинская, Кратово, Есенинская, Фабричная и Ипподром без остановки. Часть поездов проследует укороченными маршрутами от/до станций Панки, Быково, часть поездов дальнего пригорода проследует от/до станции Бронницы.</text:p>
      <text:p text:style-name="Text_20_body">На Ленинградском направлении интервалы также увеличат до 20 минут. На станции Митьково интервалы движения частично увеличат до 30 минут, а также изменят время отправления последних поездов.<text:line-break/>Фото: АГН "Москва"<text:line-break/></text:p>
      <text:p text:style-name="Text_20_body"><text:line-break/></text:p>
      <text:p text:style-name="Text_20_body">Адрес страницы: <text:a xlink:type="simple" xlink:href="http://uvao.mos.ru/presscenter/news/detail/12664280.html" office:name=""><text:span text:style-name="Definition">http://uvao.mos.ru/presscenter/news/detail/12664280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18T11:02:36Z</meta:creation-date>
    <dc:date>2024-11-18T11:02:36Z</dc:date>
  </office:meta>
</office:document-meta>
</file>