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ригородные-поезда-и-составы-мцд-будут-курсировать-по-новому-расписанию"/>Пригородные поезда и составы МЦД будут курсировать по новому расписанию<text:bookmark-end text:name="пригородные-поезда-и-составы-мцд-будут-курсировать-по-новому-расписанию"/></text:h>
      <text:p text:style-name="First_20_paragraph">06.12.2024</text:p>
      <text:p text:style-name="Text_20_body">06.12.2024<text:line-break/>Центральная пригородная пассажирская компания совместно с Московской железной дорогой внесет изменения в график движения с 15 декабря. <text:a xlink:type="simple" xlink:href="https://www.mos.ru/news/item/147386073/" office:name=""><text:span text:style-name="Definition">Изменения</text:span></text:a> будут действовать на Белорусском, Савеловском, Курском и Рижском, Казанском, Калужском и Нижегородском, а также Павелецком и Ярославском направлениях.<text:line-break/><text:line-break/>Некоторые пригородные поездов на всех направлениях будет ходить существенно быстрее, время отправления и прибытия станет более удобным, сократятся интервалы пересадок. Составы первого и второго Московских центральных диаметров ускорятся до пяти минут. У некоторых составов вагонов появятся дополнительные вагоны, также будут назначены дополнительные поезда и экспрессы.<text:line-break/><text:line-break/>Актуальное расписание пригородных поездов и стоимость проезда доступна на официальном сайте компании, на железнодорожных станциях и остановочных пунктах, а также в мобильном приложении «Расписание и билеты ЦППК».<text:line-break/>Фото: АГН "Москва"<text:line-break/></text:p>
      <text:p text:style-name="Text_20_body"><text:line-break/></text:p>
      <text:p text:style-name="Text_20_body">Адрес страницы: <text:a xlink:type="simple" xlink:href="http://uvao.mos.ru/presscenter/news/detail/12706487.html" office:name=""><text:span text:style-name="Definition">http://uvao.mos.ru/presscenter/news/detail/12706487.html</text:span></text:a></text:p>
      <text:p text:style-name="Text_20_body"><text:a xlink:type="simple" xlink:href="http://uvao.mos.ru" office:name=""><text:span text:style-name="Definition">Префектура Юго-Восточ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1-27T08:50:29Z</meta:creation-date>
    <dc:date>2025-01-27T08:50:29Z</dc:date>
  </office:meta>
</office:document-meta>
</file>