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общеобразовательной-школе-506-была-проведена-профилактическая-лекция"/>В общеобразовательной школе № 506 была проведена профилактическая лекция<text:bookmark-end text:name="в-общеобразовательной-школе-506-была-проведена-профилактическая-лекция"/></text:h>
      <text:p text:style-name="First_20_paragraph">18.09.2014</text:p>
      <text:p text:style-name="Text_20_body">Сегодня на ряду с позитивными изменениями в обществе, проявляются и негативные тенденции, характеризующиеся изменением уклада и образа жизни, усилением конфликтности и бездуховности. Также прослеживается увеличение числа семей, входящих в так называемую "группу риска».</text:p>
      <text:p text:style-name="Text_20_body">Помимо этого растет количество несовершеннолетних совершающих правонарушения различного характера, происходит рост безнадзорности. Вовремя проведенные профилактические мероприятия снижают показатели правонарушений среди несовершеннолетних и уменьшают количество конфликтных ситуаций в общеобразовательных учреждениях.</text:p>
      <text:p text:style-name="Text_20_body">Так, 16 сентября сотрудники ПДН ОМВД России по Южнопортовому району совместно с инспекторами Комиссии по делам несовершеннолетних и защите их прав, а также с представителями совета ОПОП провели профилактическую лекцию в общеобразовательной школе № 506, расположенной на улице Трофимова. Сотрудники полиции побеседовали с учащимися 10-11 классов об уголовной и административной ответственности, о правилах поведения учащихся дома и в школе, а также о профилактике вредных привычек. После чего ребятам показали фильм о вреде курения.</text:p>
      <text:p text:style-name="Text_20_body">В заключении, учащиеся задавали множество вопросов, касающихся различных жизненных ситуаций, в свою очередь службы профилактики давали четкие и полные ответы.</text:p>
      <text:p text:style-name="Text_20_body"><text:line-break/></text:p>
      <text:p text:style-name="Text_20_body">Адрес страницы: <text:a xlink:type="simple" xlink:href="http://uvao.mos.ru/presscenter/news/detail/1293888.html" office:name=""><text:span text:style-name="Definition">http://uvao.mos.ru/presscenter/news/detail/1293888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7T19:30:15Z</meta:creation-date>
    <dc:date>2023-06-17T19:30:15Z</dc:date>
  </office:meta>
</office:document-meta>
</file>