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</office:automatic-styles>
  <office:body>
    <office:text>
      <text:h text:style-name="Heading_20_3" text:outline-level="3"><text:bookmark-start text:name="около-440-жителей-переедут-в-новостройку-по-реновации-на-ташкентской"/>Около 440 жителей переедут в новостройку по реновации на Ташкентской<text:bookmark-end text:name="около-440-жителей-переедут-в-новостройку-по-реновации-на-ташкентской"/></text:h>
      <text:p text:style-name="First_20_paragraph">02.06.2025</text:p>
      <text:p text:style-name="Text_20_body">02.06.2025. Еще порядка 440 жителей района Выхино-Жулебино переедут в новостройку по реновации. В новый дом №15 на Ташкентской переселят жители корпусов 2 и 3 дома 20 на Самаркандском бульваре.<text:line-break/><text:line-break/>— Для комфортного переезда москвичей открыт центр информирования по переселению. Он расположен на первом этаже новостройки, переданной ранее для участников программы реновации, в доме 15/1 на Самаркандском бульваре, — сообщили в Фонде реновации.</text:p>
      <text:p text:style-name="First_20_paragraph">Специалисты помогут жителям воспользоваться услугами суперсервиса «Переезд по программе реновации», а также ответят на все интересующие вопросы.<text:line-break/>Фото: АГН "Москва"</text:p>
      <text:p text:style-name="Text_20_body"><text:line-break/></text:p>
      <text:p text:style-name="Text_20_body">Адрес страницы: <text:a xlink:type="simple" xlink:href="http://uvao.mos.ru/presscenter/news/detail/13005842.html" office:name=""><text:span text:style-name="Definition">http://uvao.mos.ru/presscenter/news/detail/13005842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5T09:12:54Z</meta:creation-date>
    <dc:date>2025-06-05T09:12:54Z</dc:date>
  </office:meta>
</office:document-meta>
</file>