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-увд-по-ювао-состоялся-день-открытых-дверей-для-учащихся-10-х-и-11-х-классов"/>В УВД по ЮВАО состоялся день открытых дверей для учащихся 10-х и 11-х классов<text:bookmark-end text:name="в-увд-по-ювао-состоялся-день-открытых-дверей-для-учащихся-10-х-и-11-х-классов"/></text:h>
      <text:p text:style-name="First_20_paragraph">24.10.2014</text:p>
      <text:p text:style-name="Text_20_body">22 октября в 15.00 в здании УВД по ЮВАО ГУ МВД России по г. Москве состоялся день открытых дверей для учащихся 10-х и 11-х классов общеобразовательных школ муниципальных районов Юго-Восточного административного округа города Москвы.</text:p>
      <text:p text:style-name="Text_20_body">Для привлечения молодежи на учебу в учебные заведения МВД России, а также отбора кандидатов на службу в органы внутренних дел учащимся была проведена экскурсия по окружным подразделениям.</text:p>
      <text:p text:style-name="Text_20_body">Ребят поприветствовал начальник отделения профессиональной подготовки УВД по ЮВАО ГУ МВД России по г. Москве майор внутренней службы Дмитрий Владимирович Матяш. В музее УВД по ЮВАО, расположенном в холле большого актового зала школьников познакомили с краткой историей Управления, а также с интересными историями за время службы.</text:p>
      <text:p text:style-name="Text_20_body">Далее учащихся провели в музей спортивных достижений, а в спортивном зале УВД были проведены показательные занятия по огневой и физической подготовке, а также продемонстрированы приемы рукопашного боя и способы задержания нарушителей.</text:p>
      <text:p text:style-name="Text_20_body">После этого все ребята перешли в Центр кинологической службы УВД по ЮВАО, где первоначально им рассказали об истории службы, ее особенностях. Умение служебной собаки грамотно идти по следу преступника играет важную роль в раскрытии многих преступлений.</text:p>
      <text:p text:style-name="Text_20_body">После небольшой лекции, для школьников были продемонстрированы показательные выступления служебных собак, в некоторых из них счастливые и довольные дети смогли сами поучаствовать. И, конечно же, после показательных выступлений сотрудники ЦКС провели для ребят небольшую экскурсию вдоль вольеров, показав, как и где в нерабочее время живут собаки.</text:p>
      <text:p text:style-name="Text_20_body">Ребята остались довольны проведенной экскурсией по подразделениям, многие выказали свое желание пойти работать в полицию, ни один вопрос школьников не остался без внимания.</text:p>
      <text:p text:style-name="Text_20_body"><text:line-break/></text:p>
      <text:p text:style-name="Text_20_body">Адрес страницы: <text:a xlink:type="simple" xlink:href="http://uvao.mos.ru/presscenter/news/detail/1366805.html" office:name=""><text:span text:style-name="Definition">http://uvao.mos.ru/presscenter/news/detail/1366805.html</text:span></text:a></text:p>
      <text:p text:style-name="Text_20_body"><text:a xlink:type="simple" xlink:href="http://uvao.mos.ru" office:name=""><text:span text:style-name="Definition">Префектура Юго-Восточ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8-06T05:06:39Z</meta:creation-date>
    <dc:date>2024-08-06T05:06:39Z</dc:date>
  </office:meta>
</office:document-meta>
</file>