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епутат-мгд-инна-святенко-предложила-высмеивать-любителей-селфи"/>Депутат МГД Инна Святенко предложила высмеивать любителей «селфи»<text:bookmark-end text:name="депутат-мгд-инна-святенко-предложила-высмеивать-любителей-селфи"/></text:h>
      <text:p text:style-name="First_20_paragraph">06.07.2015</text:p>
      <text:h text:style-name="Heading_20_2" text:outline-level="2"><text:bookmark-start text:name="запустить-социальную-рекламу-в-которой-любители-делать-селфи-представали-бы-в-ироничном-образе-предлагает-глава-комиссии-мосгордумы-по-безопасности-инна-святенко."/><text:span text:style-name="T1">Запустить социальную рекламу, в которой любители делать «селфи» представали бы в ироничном образе, предлагает глава комиссии Мосгордумы по безопасности Инна Святенко.</text:span><text:bookmark-end text:name="запустить-социальную-рекламу-в-которой-любители-делать-селфи-представали-бы-в-ироничном-образе-предлагает-глава-комиссии-мосгордумы-по-безопасности-инна-святенко."/></text:h>
      <text:p text:style-name="First_20_paragraph">- Это очень эффективно. Какую-нибудь макаку с фотоаппаратом сделать, но это пусть эксперты уже определяют, что нужно делать для того, чтобы это прекратило быть модным. Потому что самое ужасное, сейчас люди идут смотреть достопримечательности на экскурсии, а ничего не слышат и не видят, потому что они смотрят на все сквозь ракурс своей физиономии и фотоаппарата, - рассказала Святенко агентству городских новостей «Москва».</text:p>
      <text:p text:style-name="Text_20_body">По ее словам, наиболее частые случаи неприятностей из-за селфи возникают в подростковой среде. Ранее зампредседателя комитета Госдумы по конституционному законодательству и государственному строительству Вадим Соловьев предлагал установить штраф в размере 10 тысяч рублей за «селфи» на строительных площадках, мостах, высотках и других опасных объектах. Он также предложил устанавливать предупреждающие знаки для любителей объективов фотокамер.</text:p>
      <text:p text:style-name="Text_20_body">Напомним, такая реакция в МГД возникла в связи с гибелью на мосту в районе ул. Тестовская молодой девушки, которая, делая «сеофи» не удержалась, упала с моста и погибла.</text:p>
      <text:p text:style-name="Text_20_body"><text:line-break/></text:p>
      <text:p text:style-name="Text_20_body">Адрес страницы: <text:a xlink:type="simple" xlink:href="http://uvao.mos.ru/presscenter/news/detail/1987179.html" office:name=""><text:span text:style-name="Definition">http://uvao.mos.ru/presscenter/news/detail/1987179.html</text:span></text:a></text:p>
      <text:p text:style-name="Text_20_body"><text:a xlink:type="simple" xlink:href="http://uvao.mos.ru" office:name=""><text:span text:style-name="Definition">Префектура Юго-Восточ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6T15:01:28Z</meta:creation-date>
    <dc:date>2023-06-06T15:01:28Z</dc:date>
  </office:meta>
</office:document-meta>
</file>