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ицейские-нижегородского-района-задержали-подозреваемого-в-квартирной-краже"/>Полицейские Нижегородского района задержали подозреваемого в квартирной краже<text:bookmark-end text:name="полицейские-нижегородского-района-задержали-подозреваемого-в-квартирной-краже"/></text:h>
      <text:p text:style-name="First_20_paragraph">09.07.2015</text:p>
      <text:p text:style-name="Text_20_body"><text:span text:style-name="T1">Сотрудники уголовного розыска ОМВД России по Нижегородскому району задержали подозреваемого в совершении кражи.</text:span></text:p>
      <text:p text:style-name="Text_20_body">6 июля в отдел полиции по Нижегородскому району поступила информация о квартирной краже. По словам потерпевшего 29-летнего жителя Подмосковья неизвестный проник в его квартиру на Перовском шоссе и похитил компьютерную веб-камеру.</text:p>
      <text:p text:style-name="Text_20_body">По данному факту было возбуждено уголовное дело.</text:p>
      <text:p text:style-name="Text_20_body">На следующий день сотрудники уголовного розыска ОМВД России по Нижегородскому району на Перовском шоссе задержали подозреваемого, им оказался 36-летний москвич, сосед потерпевшего.</text:p>
      <text:p text:style-name="Text_20_body">В отношении мужчины была избрана мера пресечения в виде подписки о невыезде.</text:p>
      <text:p text:style-name="Text_20_body"><text:line-break/></text:p>
      <text:p text:style-name="Text_20_body">Адрес страницы: <text:a xlink:type="simple" xlink:href="http://uvao.mos.ru/presscenter/news/detail/1996693.html" office:name=""><text:span text:style-name="Definition">http://uvao.mos.ru/presscenter/news/detail/1996693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12:31:28Z</meta:creation-date>
    <dc:date>2025-06-26T12:31:28Z</dc:date>
  </office:meta>
</office:document-meta>
</file>