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ая-полиция-бросила-все-силы-на-розыск-убийц-полицейского-виктора-разудалова"/>Столичная полиция бросила все силы на розыск убийц полицейского Виктора Разудалова<text:bookmark-end text:name="столичная-полиция-бросила-все-силы-на-розыск-убийц-полицейского-виктора-разудалова"/></text:h>
      <text:p text:style-name="First_20_paragraph">10.11.2015</text:p>
      <text:p text:style-name="Text_20_body"><text:span text:style-name="T1">Все силы столичной полиции брошены на розыск двух опасных преступников, подозреваемых в убийстве полицейского Виктора Разудалова, которое произошло 6 ноября в районе Марьино на юго-востоке столицы.</text:span></text:p>
      <text:p text:style-name="Text_20_body">Один из подельников был задержан на месте преступления. По материалам уголовного дела, 6 ноября в Москве на улице Марьинский Парк злоумышленники в ответ на просьбу предъявить документы открыли огонь по сотрудникам патрульно-постовой службы. Лейтенант Виктор Разудалов получил 3 огнестрельных ранения, от которых скончался.</text:p>
      <text:p text:style-name="Text_20_body">9 ноября с погибшим прощались коллеги, близкие и родственники.</text:p>
      <text:p text:style-name="Text_20_body">Начальник главка Анатолий Якунин выразил самые искренние соболезнования матери погибшего офицера.</text:p>
      <text:p text:style-name="Text_20_body">- Виктор Юрьевич, выполняя свой профессиональный служебный долг, несмотря на кромешную темень и неизвестность, принял решение преследовать. Сегодня нам известно достоверно о матерых вооруженных преступниках. Подвиг, который мы сегодня оценим, к сожалению, посмертно, - сказал в эфире телеканала «ТВ Центр» начальник УМВД России по ЮВАО Борис Пищулин.</text:p>
      <text:p text:style-name="Text_20_body">По словам сослуживцев, Виктор Разудалов был грамотным офицером и бесстрашным человеком. Встречаться с бандитами лицом к лицу ему приходилось и раньше.</text:p>
      <text:p text:style-name="Text_20_body">Похоронили Дмитрия Разудалова на Троекуровском кладбище.</text:p>
      <text:p text:style-name="Text_20_body"><text:line-break/></text:p>
      <text:p text:style-name="Text_20_body">Адрес страницы: <text:a xlink:type="simple" xlink:href="http://uvao.mos.ru/presscenter/news/detail/2289423.html" office:name=""><text:span text:style-name="Definition">http://uvao.mos.ru/presscenter/news/detail/2289423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2T02:30:52Z</meta:creation-date>
    <dc:date>2024-12-12T02:30:52Z</dc:date>
  </office:meta>
</office:document-meta>
</file>