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инологи-с-собаками-начали-патрулировать-парки-на-юго-востоке-москвы"/>Кинологи с собаками начали патрулировать парки на юго-востоке Москвы<text:bookmark-end text:name="кинологи-с-собаками-начали-патрулировать-парки-на-юго-востоке-москвы"/></text:h>
      <text:p text:style-name="First_20_paragraph">12.04.2016</text:p>
      <text:p text:style-name="Text_20_body"><text:span text:style-name="T1">Парки юго-востока столицы дополнительно патрулируют кинологи с собаками. Об этом сообщил руководитель московского Департамента региональной безопасности и противодействия коррупции Алексей Майоров.</text:span><text:line-break/><text:line-break/>По решению администрации парка патрулирование для обеспечения безопасности посетителей проводится или на регулярной основе, или на время проведения крупных массовых мероприятий.<text:line-break/><text:line-break/>Кроме того, на усиленный режим патрулирования перешли и инспекторы службы охраны природных парков Москвы – в связи с высокой пожароопасной обстановкой. Особое внимание они уделяют вероятным местам возгораний – пустырям с сухой травой, пикниковым точкам и местам массового отдыха людей. «Использовать мангалы на необорудованных площадках даже без разведения открытого огня на особо охраняемых природных территориях города строго запрещено. Нарушителям – физическим лицам грозит штраф от 4-х до 5 тысяч рублей. Для предотвращения пожаров установлены пикниковые городки, оснащенные всем необходимым для безопасного отдыха на природе», - сообщили в столичном Департаменте природопользования и охраны окружающей среды.<text:line-break/></text:p>
      <text:p text:style-name="Text_20_body"><text:line-break/></text:p>
      <text:p text:style-name="Text_20_body">Адрес страницы: <text:a xlink:type="simple" xlink:href="http://uvao.mos.ru/presscenter/news/detail/2762848.html" office:name=""><text:span text:style-name="Definition">http://uvao.mos.ru/presscenter/news/detail/2762848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5T05:23:22Z</meta:creation-date>
    <dc:date>2024-12-25T05:23:22Z</dc:date>
  </office:meta>
</office:document-meta>
</file>