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циальной-кампании-дистанция-принять-участие-может-каждый"/>В социальной кампании «Дистанция» принять участие может каждый<text:bookmark-end text:name="в-социальной-кампании-дистанция-принять-участие-может-каждый"/></text:h>
      <text:p text:style-name="First_20_paragraph">11.05.2016</text:p>
      <text:p text:style-name="Text_20_body"><text:span text:style-name="T1">Социальная кампания «Дистанция», направленная на профилактику дорожно-транспортного травматизма и обеспечения безопасности на проезжей части, с успехом проходит по всей стране.</text:span><text:line-break/><text:line-break/>Присоединиться к кампании, организованной ГИБДД МВД России, Российским Союзом автостраховщиков и экспертным центром «Движение без опасности», может любой желающий. В ее рамках во всех образовательных учреждениях проводятся специальные интерактивные обучающие программы. С их помощью учащиеся узнают не только о дистанции, но и о других составляющих безопасности дорожного движения.<text:line-break/><text:line-break/>Все программы рассчитаны на разный возраст и будут полезны и водителям, и пешеходам. Воспитанникам детских садов и младшеклассникам информацию доносят в формате игр и интерактивного представления. Ребята постарше узнают о тормозном пути автомобиля, времени реакции человека и влиянии этих факторов на маневренность на уроках естествознания и физики в формате экспериментов и лабораторных занятий. Для студентов и обучающихся в автошколах подготовлен специальный образовательный фильм по теме дистанции.<text:line-break/></text:p>
      <text:p text:style-name="Text_20_body"><text:line-break/></text:p>
      <text:p text:style-name="Text_20_body">Адрес страницы: <text:a xlink:type="simple" xlink:href="http://uvao.mos.ru/presscenter/news/detail/2925463.html" office:name=""><text:span text:style-name="Definition">http://uvao.mos.ru/presscenter/news/detail/292546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06:22:33Z</meta:creation-date>
    <dc:date>2025-03-11T06:22:33Z</dc:date>
  </office:meta>
</office:document-meta>
</file>