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спекторы-гибдд-напомнили-правила-поведения-на-дороге-маленьким-пешеходам-ювао"/>Инспекторы ГИБДД напомнили правила поведения на дороге маленьким пешеходам ЮВАО<text:bookmark-end text:name="инспекторы-гибдд-напомнили-правила-поведения-на-дороге-маленьким-пешеходам-ювао"/></text:h>
      <text:p text:style-name="First_20_paragraph">12.05.2016</text:p>
      <text:p text:style-name="Text_20_body"><text:span text:style-name="T1">Профилактическое мероприятие «Маленький пешеход» провели сотрудники пропаганды ОБ ДПС ГИБДД УВД по ЮВАО ГУ МВД России по г. Москве на территории округа.</text:span><text:line-break/><text:line-break/>Инспекторы напомнили детям о правилах безопасного поведения на дороге, призвали их быть более внимательными при переходе проезжей части, учитывать переменчивые погодные условия. В подарок ребятам вручили светоотражающие наклейки и фликеры, а сопровождающим их взрослым – игровые учебные пособия для детей по безопасному поведению на дороге.<text:line-break/><text:line-break/>За период проведения мероприятия к административной ответственности было привлечено 13 водителей и 12 пешеходов. С детьми и сопровождающими их взрослыми, нарушившими правила дорожного движения, сотрудники отдела пропаганды провели профилактические беседы и напомнили им о том, что каждое третье дорожно-транспортное происшествие, в котором пострадали или погибли люди, происходит с участием пешеходов (и часто – по их вине).<text:line-break/></text:p>
      <text:p text:style-name="Text_20_body"><text:line-break/></text:p>
      <text:p text:style-name="Text_20_body">Адрес страницы: <text:a xlink:type="simple" xlink:href="http://uvao.mos.ru/presscenter/news/detail/2937170.html" office:name=""><text:span text:style-name="Definition">http://uvao.mos.ru/presscenter/news/detail/293717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1T17:49:45Z</meta:creation-date>
    <dc:date>2023-08-31T17:49:45Z</dc:date>
  </office:meta>
</office:document-meta>
</file>