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нкурс-для-детей-по-безопасности-поведения-на-дороге-прошел-в-печатниках"/>Конкурс для детей по безопасности поведения на дороге прошел в Печатниках<text:bookmark-end text:name="конкурс-для-детей-по-безопасности-поведения-на-дороге-прошел-в-печатниках"/></text:h>
      <text:p text:style-name="First_20_paragraph">03.06.2016</text:p>
      <text:p text:style-name="Text_20_body"><text:span text:style-name="T1">Инспекторы отдела пропаганды ОБ ДПС ГИБДД УВД по ЮВАО в целях снижения детского дорожно-транспортного травматизма во время летних каникул провели конкурс для детей по безопасности поведения на дороге.</text:span><text:line-break/><text:line-break/>Мероприятие прошло на базе школы № 1524 в Печатниках. Сначала школьники, надев на себя шлем и «защиту», взяв самокаты, выступили в роли водителей. Круговое движение, жесты регулировщика, фигурное вождение и настоящий инспектор ДПС с проверкой знаний в области правил дорожного движения не стали препятствием для ребят. Также в конкурсе принимали участие и родители юных «водителей».<text:line-break/><text:line-break/>Также каждая команда школьников продемонстрировала заранее подготовленный фотоколлаж, в которых участники отобразили распространенные ошибки и нарушения правил дорожного движения пешеходами. А затем инспекторы окружной ГИБДД наградили дошколят за лучшие работы, представленные на конкурс тематического рисунка «Мы рисуем улицу».<text:line-break/><text:line-break/>Кроме того, в ходе развлекательной программы госавтоинспекторы напомнили и детям, и их родителям о правилах безопасного поведения на проезжей части.<text:line-break/></text:p>
      <text:p text:style-name="Text_20_body"><text:line-break/></text:p>
      <text:p text:style-name="Text_20_body">Адрес страницы: <text:a xlink:type="simple" xlink:href="http://uvao.mos.ru/presscenter/news/detail/3071934.html" office:name=""><text:span text:style-name="Definition">http://uvao.mos.ru/presscenter/news/detail/3071934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6T17:31:50Z</meta:creation-date>
    <dc:date>2023-06-06T17:31:50Z</dc:date>
  </office:meta>
</office:document-meta>
</file>