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дания-отделов-внутренних-дел-в-печатниках-и-некрасовке-будут-отремонтированы"/>Здания отделов внутренних дел в Печатниках и Некрасовке будут отремонтированы<text:bookmark-end text:name="здания-отделов-внутренних-дел-в-печатниках-и-некрасовке-будут-отремонтированы"/></text:h>
      <text:p text:style-name="First_20_paragraph">07.06.2016</text:p>
      <text:p text:style-name="Text_20_body"><text:span text:style-name="T1">Проекты капитального ремонта зданий ОМВД в районах Некрасовка и Печатники согласованы столичным Комитетом по ценовой политике в строительстве и государственной экспертизе проектов.</text:span><text:line-break/><text:line-break/>По словам председателя Москомэкспертизы Валерия Леонова, строители приведут в порядок фасады, заменят перегородки, окна и двери, обновят внутреннюю отделку помещений. А для безопасной эксплуатации зданий в дальнейшем будут усилены несущие стены и отремонтированы инженерные системы.<text:line-break/><text:line-break/>Всего в столице с начала 2016 года Москомэкспертиза согласовала 13 проектов капитального ремонта зданий ОМВД.<text:line-break/><text:line-break/>Между тем на юго-востоке столицы в этом году будут обновлены и благоустроены территории нескольких отделов внутренних дел, а также прилегающие территории. Уже проведены работы в отделах районов Лефортово (улица Самокатная, дом 3/8, строение 3), Рязанский (1-ый Казанский просек, дом 1А) и Южнопортовый (улица Трофимова, дом 19, корпус 2). Предстоит еще благоустроить территории ОП Жулебинского ОМВД по району Выхино-Жулебино (Хвалынский бульвар, дом 3, корпус 1), ОМВД по району Выхино-Жулебино (улица Сормовская, дом 21) и Управления по ЮВАО МВД России по г. Москве (Сормовский проезд, дом 13, корпус 2).<text:line-break/></text:p>
      <text:p text:style-name="Text_20_body"><text:line-break/></text:p>
      <text:p text:style-name="Text_20_body">Адрес страницы: <text:a xlink:type="simple" xlink:href="http://uvao.mos.ru/presscenter/news/detail/3091569.html" office:name=""><text:span text:style-name="Definition">http://uvao.mos.ru/presscenter/news/detail/3091569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7T17:48:50Z</meta:creation-date>
    <dc:date>2023-06-17T17:48:50Z</dc:date>
  </office:meta>
</office:document-meta>
</file>