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-безопасностью-отдыхающих-ювао-будут-следить-умные-видеокамеры"/>За безопасностью отдыхающих ЮВАО будут следить умные видеокамеры<text:bookmark-end text:name="за-безопасностью-отдыхающих-ювао-будут-следить-умные-видеокамеры"/></text:h>
      <text:p text:style-name="First_20_paragraph">10.06.2016</text:p>
      <text:p text:style-name="Text_20_body"><text:span text:style-name="T1">Дополнительные меры безопасности приняты на Шибаевском и Люблинских прудах юго-востока столицы, где купание запрещено Роспотребнадзором.</text:span><text:line-break/><text:line-break/>На поисково-спасательных станциях «Кузьминки» и «Текстильщики» появились видеокамеры нового поколения, которые самостоятельно отслеживают нарушения правил безопасности, а также потенциально опасные для жизни ситуации. Так, по словам главного государственного инспектора по маломерным судам Москвы Владимира Волкова, на станции заработает звуковой сигнал, если кто-нибудь перейдет ограждение у пруда в неположенном месте или же если человек окажется в воде.<text:line-break/><text:line-break/>Такие камеры будут следить за отдыхающими и в зонах отдыха, в водоемах которых купание разрешено. Там умная техника будет следить за количеством купающихся и предупредит спасателей, если кто-то находится под водой дольше 30 секунд.<text:line-break/></text:p>
      <text:p text:style-name="Text_20_body"><text:line-break/></text:p>
      <text:p text:style-name="Text_20_body">Адрес страницы: <text:a xlink:type="simple" xlink:href="http://uvao.mos.ru/presscenter/news/detail/3126572.html" office:name=""><text:span text:style-name="Definition">http://uvao.mos.ru/presscenter/news/detail/3126572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22T14:39:18Z</meta:creation-date>
    <dc:date>2025-02-22T14:39:18Z</dc:date>
  </office:meta>
</office:document-meta>
</file>