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пу-появится-на-месте-лефортовского-рынка"/>ТПУ появится на месте Лефортовского рынка<text:bookmark-end text:name="тпу-появится-на-месте-лефортовского-рынка"/></text:h>
      <text:p text:style-name="First_20_paragraph">28.06.2016</text:p>
      <text:p text:style-name="Text_20_body"><text:span text:style-name="T1">Работы по сносу рынка в районе Лефортово планируется провести в ближайшие два-три месяца.</text:span></text:p>
      <text:p text:style-name="Text_20_body">«На этой площадке в дальнейшем будет размещен транспортно-пересадочный узел», - сообщил заместитель мэра Москвы по вопросам градостроительной политики и строительства Марат Хуснуллин. При этом на части площадей будущего ТПУ разместятся торговые объекты.</text:p>
      <text:p text:style-name="Text_20_body">Всего в столице до 2020 года будет построен 271 ТПУ, 169 из них будут капитальными, а остальные плоскостными. </text:p>
      <text:p text:style-name="Text_20_body"><text:line-break/></text:p>
      <text:p text:style-name="Text_20_body">Адрес страницы: <text:a xlink:type="simple" xlink:href="http://uvao.mos.ru/presscenter/news/detail/3242107.html" office:name=""><text:span text:style-name="Definition">http://uvao.mos.ru/presscenter/news/detail/324210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08:12:00Z</meta:creation-date>
    <dc:date>2023-06-08T08:12:00Z</dc:date>
  </office:meta>
</office:document-meta>
</file>