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трудники-опоп-рязанского-района-пресекли-несанкционированную-торговлю"/>Сотрудники ОПОП Рязанского района пресекли несанкционированную торговлю<text:bookmark-end text:name="сотрудники-опоп-рязанского-района-пресекли-несанкционированную-торговлю"/></text:h>
      <text:p text:style-name="First_20_paragraph">07.07.2016</text:p>
      <text:p text:style-name="Text_20_body"><text:span text:style-name="T1">Председатели советов общественных пунктов охраны порядка (ОПОП) № 66 и № 63 Виктор Щеголев и Николай Солорев провели очередной рейд по выявлению фактов несанкционированной торговли на территории Рязанского района, сообщает Департамент региональной безопасности и противодействия коррупции Москвы.</text:span></text:p>
      <text:p text:style-name="Text_20_body"><text:line-break/></text:p>
      <text:p text:style-name="Text_20_body">Выявлены точки торговли по адресам: 1-я Новокузьминская улица, дом 20, корпус 4 и дом 19; улица Зеленодольская, дом 3; Рязанский проспект, дом 46. Информация передана в управу и районный отдел полиции, уточняет ведомство. </text:p>
      <text:p text:style-name="Text_20_body"><text:line-break/></text:p>
      <text:p text:style-name="Text_20_body">По информации председателя совета ОПОП района Рязанский Владимира Колобенкова, факты несанкционированной торговли выявляются регулярно. «Особенно актуальна такая работа летом, так как продукты питания, купленные в местах несанкционированной торговли, могут стать причиной заражения опасными инфекционными заболеваниями. Кроме того, в условиях жаркой погоды значительно возрастает угроза отравлений продуктами, продающимися в антисанитарных условиях», - рассказал глава совета.</text:p>
      <text:p text:style-name="Text_20_body"><text:line-break/></text:p>
      <text:p text:style-name="Text_20_body">Он уточнил, что в Рязанском районе массовая несанкционированная торговля в основном пресечена, и ликвидированы развалы в двух подземных пешеходных переходах. Владимир Колобенков добавил, что остались единичные случаи мелкой торговли, когда пенсионеры продают цветы, овощи и текстиль.</text:p>
      <text:p text:style-name="Text_20_body"><text:line-break/></text:p>
      <text:p text:style-name="Text_20_body">Адрес страницы: <text:a xlink:type="simple" xlink:href="http://uvao.mos.ru/presscenter/news/detail/3299849.html" office:name=""><text:span text:style-name="Definition">http://uvao.mos.ru/presscenter/news/detail/3299849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1T07:25:04Z</meta:creation-date>
    <dc:date>2024-12-21T07:25:04Z</dc:date>
  </office:meta>
</office:document-meta>
</file>