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кинская-федерация-профсоюзов-посетила-мнпз-в-капотне"/>Пекинская федерация профсоюзов посетила МНПЗ в Капотне<text:bookmark-end text:name="пекинская-федерация-профсоюзов-посетила-мнпз-в-капотне"/></text:h>
      <text:p text:style-name="First_20_paragraph">14.07.2016</text:p>
      <text:p text:style-name="Text_20_body"><text:span text:style-name="T1">Делегация пекинской федерации профсоюзов в рамках российско-китайской программы мероприятий по обмену опытом и развитию социального партнерства посетила Московский нефтеперерабатывающий завод в Капотне.</text:span></text:p>
      <text:p text:style-name="Text_20_body">«У Московского НПЗ есть свой характер. Здесь внимательно относятся к своей 80-летней истории и чтят подвиг работников завода, трудившихся на предприятии в годы войны, - отметил председатель профсоюза работников промышленности пекинской федерации профсоюзов Чжоу Юйчжун, возглавляющий делегацию. – В то же время Московский НПЗ является площадкой внедрения новых технологий. Объекты модернизации, которые мы посетили, в том числе установка «Биосфера», используют самые современные производственные решения».</text:p>
      <text:p text:style-name="Text_20_body">В ходе экскурсии китайские профсоюзные лидеры осмотрели основные технологические объекты предприятия, посетили строительную площадку современных биологических очистных сооружений «Биосфера», познакомилась с работой автоматизированной системы мониторинга атмосферного воздуха. Гости высоко оценили современные условия труда на Московском нефтеперерабатывающем заводе, который в мае этого года был признан одним из лучших работодателей России.</text:p>
      <text:p text:style-name="Text_20_body">Помимо высокого уровня производственной культуры завода и важной роли программы его модернизации Чжоу Юйчжун также отметил работу, которую завод ведет в области экологизации производства. «На нефтехимических заводах, где я бывал раньше, всегда присутствует ощутимый запах. Где-то пахнет сильнее, где меньше, но на вашем предприятии запах отсутствует полностью. Это очень впечатляет», - подчеркнул глава пекинской делегации.</text:p>
      <text:p text:style-name="Text_20_body"><text:line-break/></text:p>
      <text:p text:style-name="Text_20_body">Адрес страницы: <text:a xlink:type="simple" xlink:href="http://uvao.mos.ru/presscenter/news/detail/3343885.html" office:name=""><text:span text:style-name="Definition">http://uvao.mos.ru/presscenter/news/detail/3343885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7T21:23:41Z</meta:creation-date>
    <dc:date>2023-09-07T21:23:41Z</dc:date>
  </office:meta>
</office:document-meta>
</file>