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московское-варенье.-дары-природы-стартует-в-ювао-на-новой-площадке"/>Фестиваль «Московское варенье. Дары природы» стартует в ЮВАО на новой площадке<text:bookmark-end text:name="фестиваль-московское-варенье.-дары-природы-стартует-в-ювао-на-новой-площадке"/></text:h>
      <text:p text:style-name="First_20_paragraph">14.07.2016</text:p>
      <text:p text:style-name="Text_20_body"><text:span text:style-name="T1">В этом году любимый многими городской фестиваль «Московское варенье» будет продлен и объединен с другим фестивалем – «Дары природы».</text:span></text:p>
      <text:p text:style-name="Text_20_body">На 33 тематических площадках по всему городу можно будет попробовать фрукты, варенье, закуски и напитки из разных стран. На каждой площадке москвичей будут ждать гигантские банки с вареньем — символ фестиваля, а на некоторых точках станут раздавать бесплатное варенье.</text:p>
      <text:p text:style-name="Text_20_body">На различных площадках фестиваля за время его проведения пройдет порядка 200 спортивных мастер-классов, более 400 художественных, творческих, кулинарных мастер-классов, более 150 танцевальных и музыкальных выступлений. «На основных площадках фестиваля пройдет квест «Фруктовое многоборье». Выполнив задание аниматоров, можно будет отправиться за призами в «дом варенья» на Тверской площади или площади Революции», - сказал руководитель столичного Департамента торговли и услуг Алексей Немерюк, подчеркнув, что каждый пункт квеста будет состоять из двух частей – спортивного задания и вопроса на знание и сообразительность по тематике площадок фестиваля.</text:p>
      <text:p text:style-name="Text_20_body">Каждая площадка имеет свое название, в этом году географическое. На юго-востоке столицы она называется «Россия-Узбекистан», напоминает о содружестве двух государств и дает возможность поближе познакомиться с узбекской кухней: сладостями, фруктами и овощами. Каждый день для жителей округа на площадке будут проходить кулинарные мастер-классы «с восточным налетом» (например, приготовление домашних цукатов). Также научат готовить утоляющий жажду лимонад, десерты из варенья, оладьи и блинчики, яблочный штрудель, запекать яблоки с медом и орехами и готовить варенье по бабушкиному рецепту.</text:p>
      <text:p text:style-name="Text_20_body">Старт фестиваля намечен на завтра в 11.00. На юго-востоке столицы он пройдет на новой площадке, обустроенной специально для проведения различных фестивалей. Такое решение было озвучено жителям района Кузьминки на прошедшей в этом году встрече префекта ЮВАО Андрея Цыбина. Ранее на площади по адресу: улица Маршала Чуйкова, владение 3 (у станции метрополитена «Кузьминки»), располагался объект незаконного строительства – торговый центр «Ареал». После его сноса весной этого года было решено обустроить данную территорию под проведение городских фестивалей.</text:p>
      <text:p text:style-name="Text_20_body">До 07 августа жители Юго-Восточного округа смогут ежедневно принимать участие в этом «сладком» фестивале: дегустировать и приобретать различные сорта варенья – от традиционных до весьма необычных и экзотических (например, из баклажанов, грибов, кофе с перцем чили и беконом и других), а также участвовать в культурно-развлекательной программе, подготовленной организаторами.</text:p>
      <text:p text:style-name="Text_20_body"> </text:p>
      <text:p text:style-name="Text_20_body"><text:line-break/></text:p>
      <text:p text:style-name="Text_20_body">Адрес страницы: <text:a xlink:type="simple" xlink:href="http://uvao.mos.ru/presscenter/news/detail/3344281.html" office:name=""><text:span text:style-name="Definition">http://uvao.mos.ru/presscenter/news/detail/3344281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08:52:13Z</meta:creation-date>
    <dc:date>2023-06-12T08:52:13Z</dc:date>
  </office:meta>
</office:document-meta>
</file>