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фортовский-рынок-закроют-в-ближайшее-время"/>Лефортовский рынок закроют в ближайшее время<text:bookmark-end text:name="лефортовский-рынок-закроют-в-ближайшее-время"/></text:h>
      <text:p text:style-name="First_20_paragraph">18.07.2016</text:p>
      <text:p text:style-name="Text_20_body"><text:span text:style-name="T1">На месте Лефортовского рынка построят транспортно-пересадочный узел и станцию «Лефортово» Третьего пересадочного контура столичного метрополитена.</text:span></text:p>
      <text:p text:style-name="Text_20_body">«Принято решение об освобождении площадки Лефортовского рынка для строительства станции Третьего пересадочного контура метро и ТПУ «Лефортово». Рынок планируется закрыть в течение ближайших дней», - сообщил заместитель мэра Москвы по градостроительной политике и строительству Марат Хуснуллин.</text:p>
      <text:p text:style-name="Text_20_body">При этом предприниматели, которые потеряют торговые площади на территории Лефортовского рынка, смогут в дальнейшем разместиться в здании построенного транспортно-пересадочного узла, ведь часть его помещений будет специально отведена под торговлю. Сдать в эксплуатацию станцию «Лефортово» Третьего пересадочного контура метро планируется в начале 2018 года.</text:p>
      <text:p text:style-name="Text_20_body"><text:line-break/></text:p>
      <text:p text:style-name="Text_20_body">Адрес страницы: <text:a xlink:type="simple" xlink:href="http://uvao.mos.ru/presscenter/news/detail/3363690.html" office:name=""><text:span text:style-name="Definition">http://uvao.mos.ru/presscenter/news/detail/336369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3T09:08:57Z</meta:creation-date>
    <dc:date>2025-02-23T09:08:57Z</dc:date>
  </office:meta>
</office:document-meta>
</file>