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й-рынок-стал-получать-больше-бензина-производства-мнпз"/>Столичный рынок стал получать больше бензина производства МНПЗ<text:bookmark-end text:name="столичный-рынок-стал-получать-больше-бензина-производства-мнпз"/></text:h>
      <text:p text:style-name="First_20_paragraph">22.07.2016</text:p>
      <text:p text:style-name="Text_20_body"><text:span text:style-name="T1">Московский нефтеперерабатывающий завод в Капотне на 2,6 процента увеличил производство бензина для столичного рынка.</text:span></text:p>
      <text:p text:style-name="Text_20_body">Кроме того, возросла выработка авиационного керосина, увеличился выход светлых нефтепродуктов и производство товарных дорожных и строительных битумов. В итоге показатель глубины переработки составил 76 процентов.</text:p>
      <text:p text:style-name="Text_20_body">На сегодняшний день МНПЗ выпускает 30 наименований нефтепродуктов (моторные топлива, дорожный, строительный и полимермодифицированый битум, топочный мазут, сжиженные газы для коммунально-бытового использования) и обеспечивает более 34 процентов топливного рынка столицы. Улучшение показателей – один из ключевых приоритетов программы модернизации предприятия, которая началась в 2011 году. Сегодня Московский нефтеперерабатывающий завод полностью перешел на выпуск бензинов и дизельного топлива Евро-5 и на 50 процентов сократил воздействие производства на окружающую среду. Второй этап программы модернизации, который реализуется сейчас, направлен на повышение объема и глубины нефтепереработки, увеличение выхода светлых нефтепродуктов, улучшение показателей операционной и энергетической эффективности, а также экологических параметров производства.</text:p>
      <text:p text:style-name="Text_20_body"><text:line-break/></text:p>
      <text:p text:style-name="Text_20_body">Адрес страницы: <text:a xlink:type="simple" xlink:href="http://uvao.mos.ru/presscenter/news/detail/3392669.html" office:name=""><text:span text:style-name="Definition">http://uvao.mos.ru/presscenter/news/detail/3392669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2T04:45:58Z</meta:creation-date>
    <dc:date>2025-01-02T04:45:58Z</dc:date>
  </office:meta>
</office:document-meta>
</file>