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0-бахчевых-развалов-откроется-в-ювао"/>Более 60 бахчевых развалов откроется в ЮВАО<text:bookmark-end text:name="более-60-бахчевых-развалов-откроется-в-ювао"/></text:h>
      <text:p text:style-name="First_20_paragraph">25.07.2016</text:p>
      <text:p text:style-name="Text_20_body"><text:span text:style-name="T1">Все официальные места продажи бахчевых культур оборудуют информационными стендами с указанием режима работы и цен на товар.</text:span><text:line-break/><text:line-break/>«03 августа в столице откроется 264 бахчевых развала – на 24 больше, чем в прошлом году, - сообщил руководитель Департамента торговли и услуг Москвы Алексей Немерюк. – Ключевыми регионами поставки бахчевых культур на столичные прилавки в этом году будут Астрахань, а также Волгоград и Дагестан».</text:p>
      <text:p text:style-name="Text_20_body">На юго-востоке столицы планируется разместить больше всего торговых точек – арбузы и дыни в нашем округе можно будет приобрести по 63 адресам. Кроме официальных уличных бахчевых развалов, купить арбузы и дыни можно будет на ярмарках выходного дня.</text:p>
      <text:p text:style-name="Text_20_body">Продавцы данных торговых точек обязаны носить специальную форму и иметь при себе сертификат и медицинскую книжку. «Оформление бахчевых развалов будет единым по городу – по разработанному Москомархитектурой проекту. Некоторые площадки в нашем округе уже окончательно приняты и готовы к торговле», - сообщила начальник управления торговли и услуг префектуры ЮВАО Маргарита Зверева.</text:p>
      <text:p text:style-name="Text_20_body">Узнать, где будут расположены бахчевые развалы, можно на <text:a xlink:type="simple" xlink:href="http://data.mos.ru/opendata/1496" office:name=""><text:span text:style-name="Definition">портале открытых данных</text:span></text:a>. На сегодняшний день там указан не полный перечень адресов, так как аукционы на право размещения бахчевых развалов еще проводятся.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uvao.mos.ru/presscenter/news/detail/3411389.html" office:name=""><text:span text:style-name="Definition">http://uvao.mos.ru/presscenter/news/detail/341138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01:57:35Z</meta:creation-date>
    <dc:date>2023-07-03T01:57:35Z</dc:date>
  </office:meta>
</office:document-meta>
</file>