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учение-в-инжиниринговом-центре-технополиса-москва-стало-популярным"/>Обучение в инжиниринговом центре технополиса «Москва» стало популярным<text:bookmark-end text:name="обучение-в-инжиниринговом-центре-технополиса-москва-стало-популярным"/></text:h>
      <text:p text:style-name="First_20_paragraph">01.08.2016</text:p>
      <text:p text:style-name="Text_20_body"><text:span text:style-name="T1">Обучающие семинары по электрооборудованию, которые проходят в Инжиниринговом центре технополиса «Москва» в Печатниках, получили популярность у разных целевых аудиторий.</text:span><text:line-break/><text:line-break/>«Учебные классы центра оснащены действующими моделями установок, демонстрационными образцами и технической справочной литературой, - рассказали в пресс-службе технополиса «Москва». – Работники промышленных предприятий и другие, проходящие курс обучения, смогут самостоятельно программировать устройства плавного пуска и частотные преобразователи, подбирать энергоэффективные двигатели и знакомиться с современными возможностями применения электронных реле, контакторов и другой аппаратуры».<text:line-break/><text:line-break/>Обучающие курсы направлены на различные целевые аудитории. Это позволяет повысить квалификацию участников тренингов именно в том направлении, которое им необходимо. Инжиниринговый центр открылся в технополисе «Москва» 31 мая 2016 года. Это первый в России центр, где профессионалы электротехнического рынка могут получить навыки работы с промышленными роботизированными системами, системами промышленной автоматизации, электрооборудованием среднего и низкого напряжения.</text:p>
      <text:p text:style-name="Text_20_body"><text:line-break/></text:p>
      <text:p text:style-name="Text_20_body">Адрес страницы: <text:a xlink:type="simple" xlink:href="http://uvao.mos.ru/presscenter/news/detail/3452686.html" office:name=""><text:span text:style-name="Definition">http://uvao.mos.ru/presscenter/news/detail/3452686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1T09:34:55Z</meta:creation-date>
    <dc:date>2023-06-11T09:34:55Z</dc:date>
  </office:meta>
</office:document-meta>
</file>