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ы-размещения-400-летних-кафе-будут-разработаны-в-столице"/>Проекты размещения 400 летних кафе будут разработаны в столице<text:bookmark-end text:name="проекты-размещения-400-летних-кафе-будут-разработаны-в-столице"/></text:h>
      <text:p text:style-name="First_20_paragraph">09.08.2016</text:p>
      <text:p text:style-name="Text_20_body"><text:span text:style-name="T1">Архитектурно-художественный облик города будет сохранен при разработке проектов размещения новых 400 летних веранд в Москве.</text:span><text:line-break/><text:line-break/>Кроме того, должно быть выполнено благоустройство территории. Таковы основные требования к проектам летних кафе, конкурс на разработку которых был объявлен Москомархитектурой. Проекты должны быть представлены к 01 марта следующего года. Тогда их смогут включить в существующую Схему размещения сезонных кафе. На сегодня она включает в себя порядка 2 000 объектов.<text:line-break/><text:line-break/>Сезон летних кафе в столице начинается 01 апреля и завершается 01 ноября. Веранды представляют собой сборно-разборные конструкции, которые возводятся по типовому архитектурному решению или индивидуальному проекту. На сегодняшний день в Москве запрещено устанавливать капитальные конструкции, использовать шатры, беседки и рамные остекления.</text:p>
      <text:p text:style-name="Text_20_body"><text:line-break/></text:p>
      <text:p text:style-name="Text_20_body">Адрес страницы: <text:a xlink:type="simple" xlink:href="http://uvao.mos.ru/presscenter/news/detail/3499049.html" office:name=""><text:span text:style-name="Definition">http://uvao.mos.ru/presscenter/news/detail/349904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14:54:37Z</meta:creation-date>
    <dc:date>2023-06-09T14:54:37Z</dc:date>
  </office:meta>
</office:document-meta>
</file>