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трули-следят-за-пожарной-безопасностью-в-парке-кузьминки"/>Патрули следят за пожарной безопасностью в парке «Кузьминки»<text:bookmark-end text:name="патрули-следят-за-пожарной-безопасностью-в-парке-кузьминки"/></text:h>
      <text:p text:style-name="First_20_paragraph">11.08.2016</text:p>
      <text:p text:style-name="Text_20_body"><text:span text:style-name="T1">Обращения жителей, жалующихся на разведение костров в неположенных местах и неубранный за собой мусор, стали причиной рейда по природной территории «Кузьминки-Люблино».</text:span><text:line-break/><text:line-break/>Представители проекта «Безопасная столица» во главе с депутатом Московской городской Думы Инной Святенко совместно с сотрудниками пожарного надзора и правоохранителями прогулялись по парку и объяснили отдыхающим, что приготовление шашлыков в неположенных местах – опасное занятие и доставляет неудобство жителям района. «Люди на глазах становились сознательными и переносили мангалы из неположенных мест в положенные, собирали мусор в пакеты и уносили по назначению», - рассказали активисты.<text:line-break/><text:line-break/>Между тем на юго-востоке столицы немало официальных специальных площадок с деревянными столиками и мебелью – так называемых «пикниковых» (или «мангальных») точек – около 30. Они расположены вдоль Тополевой аллеи, на берегах Шибаевского и Верхнего Кузьминского прудов. На природной территории «Кузьминки-Люблино» есть четыре пикниковых городка, оборудованных скамейками и необходимым инвентарем. Однако даже при таком количестве не всегда можно найти свободные стационарные мангалы (особенно при хорошей погоде, в выходные и праздничные дни). Именно тогда и появляются нарушители. Следствием нередко являются пожары, возникающие из-за несоблюдения техники пожарной безопасности.<text:line-break/><text:line-break/>На сегодняшний день жечь костры на территории Москвы запрещено, кроме специально отведенных для этого мест. При несоблюдении этого правила нарушителям грозит наказание в виде штрафа в размере от 3-х до 4-х тысяч рублей (для физических лиц), от 12-ти до 30-ти тысяч рублей (для должностных лиц) и от 150-ти до 200 тысяч рублей (для юридических лиц).</text:p>
      <text:p text:style-name="Text_20_body"><text:line-break/></text:p>
      <text:p text:style-name="Text_20_body">Адрес страницы: <text:a xlink:type="simple" xlink:href="http://uvao.mos.ru/presscenter/news/detail/3517357.html" office:name=""><text:span text:style-name="Definition">http://uvao.mos.ru/presscenter/news/detail/3517357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2T10:59:54Z</meta:creation-date>
    <dc:date>2024-04-12T10:59:54Z</dc:date>
  </office:meta>
</office:document-meta>
</file>