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дрей-цыбин-поручил-оперативно-согласовать-с-депутатами-новые-адреса-бахчевых-развалов"/>Андрей Цыбин поручил оперативно согласовать с депутатами новые адреса бахчевых развалов<text:bookmark-end text:name="андрей-цыбин-поручил-оперативно-согласовать-с-депутатами-новые-адреса-бахчевых-развалов"/></text:h>
      <text:p text:style-name="First_20_paragraph">18.08.2016</text:p>
      <text:p text:style-name="Text_20_body"><text:span text:style-name="T1">Факты несанкционированной торговли бахчевыми культурами были выявлены на территории Юго-Восточного округа столицы.</text:span><text:line-break/><text:line-break/>Об этом в ходе заседания по оперативным вопросам, прошедшего накануне в префектуре округа, сообщил заместитель префекта Юрий Беседин. В этом сезоне на юго-востоке столицы размещено наибольшее количество официальных бахчевых развалов среди всех округов Москвы. Наибольшее количество торговых точек расположено в районах Люблино (10 адресов), Текстильщики (девять адресов) и Кузьминки (восемь адресов). Все объекты оформлены в едином стиле, утвержденном городом.<text:line-break/><text:line-break/>По словам Юрия Беседина, замечания возникают и к официальным торговым точкам (например, касающиеся внешнего вида и так далее), однако основная проблема – несанкционированная торговля. Так, с начала августа было составлено 35 административных протоколов и выявлено 28 мест несанкционированной торговли арбузами и дынями. При этом 80 процентов незаконных бахчевых развалов – это торговля с машин. «Только жесткий контроль со стороны управ может исправить ситуацию», - подчеркнул Юрий Беседин.<text:line-break/><text:line-break/>По словам глав управ, в районах Юго-Восточного округа есть спрос на данную продукцию – жители привыкли приобретать свежие арбузы и дыни именно на улице – на бахчевых развалах. В связи с этим префект ЮВАО Андрей Цыбин поручил главам управ продумать дополнительные адреса, где у жителей есть потребность в новых бахчевых развалах и где можно будет установить официальные торговые точки, оперативно согласовать эти предложения с муниципальными депутатами и предоставить адреса в<text:line-break/></text:p>
      <text:p text:style-name="Text_20_body"><text:line-break/></text:p>
      <text:p text:style-name="Text_20_body">Адрес страницы: <text:a xlink:type="simple" xlink:href="http://uvao.mos.ru/presscenter/news/detail/3561412.html" office:name=""><text:span text:style-name="Definition">http://uvao.mos.ru/presscenter/news/detail/356141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22:26:13Z</meta:creation-date>
    <dc:date>2023-06-17T22:26:13Z</dc:date>
  </office:meta>
</office:document-meta>
</file>