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е-ювао-подвели-итоги-операции-заслон"/>Полицейские ЮВАО подвели итоги операции «Заслон»<text:bookmark-end text:name="полицейские-ювао-подвели-итоги-операции-заслон"/></text:h>
      <text:p text:style-name="First_20_paragraph">01.09.2016</text:p>
      <text:p text:style-name="Text_20_body"><text:span text:style-name="T1">Полицейские Юго-Восточного округа подвели итоги комплексной оперативно-профилактической операции «Заслон».</text:span></text:p>
      <text:p text:style-name="Text_20_body"><text:line-break/></text:p>
      <text:p text:style-name="Text_20_body">В рамках крупномасштабного оперативного мероприятия было проведено около 21 тысячи проверок. В операции приняли участие более 7 тысяч стражей порядка и около 1 тысячи представителей общественности. Было создано более 1 600 специальных групп. За 10 дней операции полицейские проверили около 7 тысяч квартир, 78 рынков, 129 мест концентрации иностранных граждан. Теперь 390 мигрантам придется пройти процедуру добровольной депортации. Также проверено около 300 автомастерских и столько же мест общественного питания. Выявлено три нелегальных игорных заведения и два места незаконного исполнения религиозных обрядов. Пресечено 27 случаев несанкционированной торговли. </text:p>
      <text:p text:style-name="Text_20_body"><text:line-break/></text:p>
      <text:p text:style-name="Text_20_body">В ходе проверки владельцев огнестрельного оружия полицейские выявили 57 нарушений и изъяли 24 образца вооружения. Сотрудники полиции выявили около 8 тысяч административных правонарушений, в том числе 65 случаев управления автомобилем в нетрезвом виде, 169 случаев хулиганства и более 1 тысячи нарушений миграционного режима. В рамках операции проведено более 400 обысков. Задержано 30 человек, находящихся в розыске. Кроме того, правоохранители раскрыли более 400 преступлений, из них 147 – тяжких и особо тяжких. В ходе мероприятий также раскрыто 105 краж, 25 грабежей и 11 разбоев, выявлено 65 случаев незаконного оборота наркотиков. Больше всего преступлений раскрыто в таких районах, как Южнопортовый, Текстильщики и Марьино.</text:p>
      <text:p text:style-name="Text_20_body"><text:line-break/></text:p>
      <text:p text:style-name="Text_20_body">Адрес страницы: <text:a xlink:type="simple" xlink:href="http://uvao.mos.ru/presscenter/news/detail/3655587.html" office:name=""><text:span text:style-name="Definition">http://uvao.mos.ru/presscenter/news/detail/365558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9:31:42Z</meta:creation-date>
    <dc:date>2023-05-17T09:31:42Z</dc:date>
  </office:meta>
</office:document-meta>
</file>