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спекторы-окружной-гибдд-напомнили-пешеходам-о-безопасности-на-дороге"/>Инспекторы окружной ГИБДД напомнили пешеходам о безопасности на дороге<text:bookmark-end text:name="инспекторы-окружной-гибдд-напомнили-пешеходам-о-безопасности-на-дороге"/></text:h>
      <text:p text:style-name="First_20_paragraph">14.09.2016</text:p>
      <text:p text:style-name="Text_20_body"><text:span text:style-name="T1">Сотрудники ОБ ДПС ГИБДД УВД по ЮВАО ГУ МВД России по городу Москве сегодня проводят рейд на дорогах округа в рамках общегородского профилактического мероприятия «Пешеход».</text:span><text:line-break/><text:line-break/>– Правилам дорожного движения нас учат еще с детства, а когда мы взрослеем, то сразу забываем все азы, – сообщили в пресс-службе Управления по ЮВАО ГУ МВД России по городу Москве. – А основным правилом, пожалуй, является осмотр дороги перед переходом на ее противоположную сторону. Как ни банально это правило, но, если бы его соблюдали все пешеходы, дорожно-транспортных происшествий было бы меньше. Поэтому, только убедившись в полной безопасности, начинайте переход. Запомните, автомобиль не может остановиться мгновенно!<text:line-break/><text:line-break/>По статистике виновниками ДТП довольно часто являются именно пешеходы, переходящие улицу на красный сигнал светофора, в неположенном месте, или не убедившись в безопасности своего маневра. Поэтому инспекторы отдела пропаганды ОБ ДПС сегодня напоминают пешеходам о правилах дорожного движения и перехода через проезжую часть. Сотрудники ГИБДД проводят профилактические беседы со взрослыми, вручают памятки с ПДД, а юным участникам дорожного движения вручают светоотражающие фликеры, чтобы быть заметными в темное время суток.<text:line-break/><text:line-break/><text:line-break/><text:line-break/></text:p>
      <text:p text:style-name="Text_20_body"><text:line-break/></text:p>
      <text:p text:style-name="Text_20_body">Адрес страницы: <text:a xlink:type="simple" xlink:href="http://uvao.mos.ru/presscenter/news/detail/3741995.html" office:name=""><text:span text:style-name="Definition">http://uvao.mos.ru/presscenter/news/detail/3741995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15:08:18Z</meta:creation-date>
    <dc:date>2023-06-17T15:08:18Z</dc:date>
  </office:meta>
</office:document-meta>
</file>