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воклассникам-района-марьино-напомнили-о-правилах-дорожного-движения"/>Первоклассникам района Марьино напомнили о правилах дорожного движения<text:bookmark-end text:name="первоклассникам-района-марьино-напомнили-о-правилах-дорожного-движения"/></text:h>
      <text:p text:style-name="First_20_paragraph">21.09.2016</text:p>
      <text:p text:style-name="Text_20_body"><text:span text:style-name="T1">Сотрудники отделения пропаганды ОБ ДПС ГИБДД УВД по ЮВАО ГУ МВД России по г.Москве встретились с первоклассниками школы № 1987 района Марьино, чтобы еще раз напомнить детям о важности соблюдения правил дорожного движения.</text:span><text:line-break/><text:line-break/>Среди основных тем беседы – правильный переход проезжей части, безопасное поведение на дворовых проездах, правила нахождения в салоне автомобиля (в том числе необходимость пристегиваться ремнями безопасности) и в общественном транспорте.<text:line-break/><text:line-break/>- Очень важно, чтобы знания, полученные детьми во время подобных встреч, подкреплялись положительным примером поведения на дороге со стороны их родителей, - отметили инспекторы по пропаганде ОБ ДПС ГИБДД УВД по ЮВАО.<text:line-break/><text:line-break/>В завершение «урока безопасности» инспекторы напомнили детям, что, выходя на улицу, лучше всего носить одежду со светоотражающими элементами, чтобы стать более заметными для водителей (особенно учитывая погодные условия и осеннее время года). Кроме того, всем первоклассникам вручили памятку, где указан маршрутный лист, чтобы каждый знал наизусть безопасную дорогу от школы до дома.</text:p>
      <text:p text:style-name="Text_20_body"><text:line-break/></text:p>
      <text:p text:style-name="Text_20_body">Адрес страницы: <text:a xlink:type="simple" xlink:href="http://uvao.mos.ru/presscenter/news/detail/3790598.html" office:name=""><text:span text:style-name="Definition">http://uvao.mos.ru/presscenter/news/detail/3790598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9T01:46:53Z</meta:creation-date>
    <dc:date>2023-06-09T01:46:53Z</dc:date>
  </office:meta>
</office:document-meta>
</file>