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ей-ювао-научат-готовить-на-ярмарке-золотая-осень"/>Жителей ЮВАО научат готовить на ярмарке «Золотая осень»<text:bookmark-end text:name="жителей-ювао-научат-готовить-на-ярмарке-золотая-осень"/></text:h>
      <text:p text:style-name="First_20_paragraph">23.09.2016</text:p>
      <text:p text:style-name="Text_20_body"><text:span text:style-name="T1">Традиционная ярмарка «Золотая осень» открылась сегодня в столице.</text:span><text:line-break/><text:line-break/>На юго-востоке столицы ярмарка разместилась на фестивальной площадке по адресу: улица Маршала Чуйкова, владение 3. Более двух недель, до 09 октября, в 10 шале, установленных на площадке, можно будет приобрести свежие овощи и фрукты, мясо и рыбу, молочные продукты и мед. Время работы ярмарки – с 12.00 до 21.00. Кроме того, ежедневно на ярмарочной площадке будут проходить открытые уроки кулинарного мастерства.<text:line-break/><text:line-break/>– Можно будет поучаствовать в приготовлении горячего шоколада со специями, классической пиццы «Четыре сыра» и домашнего паштета, – сообщила представитель оргкомитета «Московских сезонов» Наталья Моженкова. – Сладкоежек ждут мастер-классы по блинчикам и печенью, а также приготовлению десертных напитков из яблок и ягод.<text:line-break/><text:line-break/>Также к гастрономическому марафону на территории ЮВАО присоединятся и региональные ярмарки округа: республика Армения представит свою продукцию в первую неделю «Золотой осени» (Волгоградский проспект, владение 119А), а фермеры из Волгоградской области привезут свои товары по адресу: улица Краснодарская, владение 57.<text:line-break/><text:line-break/>Всего в Москве в рамках «Золотой осени» будет открыто 49 ярмарочных площадок: 24 в центре города, 10 специализированных фестивальных и на 15 региональных ярмарках в округах. Свою продукцию там представят более 30 регионов. Первая неделя фестиваля посвящена мясной продукции. На центральных площадках столицы кроме говядины, свинины и телятины можно приобрести деликатесы: оленину, медвежатину и даже мясо косули. Выходные с 30 сентября по 02 октября станут сырными днями, а во вторую неделю марафона прилавки наполнятся рыбой и морепродуктами.<text:line-break/><text:line-break/></text:p>
      <text:p text:style-name="Text_20_body"><text:line-break/></text:p>
      <text:p text:style-name="Text_20_body">Адрес страницы: <text:a xlink:type="simple" xlink:href="http://uvao.mos.ru/presscenter/news/detail/3809560.html" office:name=""><text:span text:style-name="Definition">http://uvao.mos.ru/presscenter/news/detail/3809560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23:36:58Z</meta:creation-date>
    <dc:date>2023-07-20T23:36:58Z</dc:date>
  </office:meta>
</office:document-meta>
</file>