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ологи-отметили-достижения-мнпз-в-области-модернизации-предприятия"/>Экологи отметили достижения МНПЗ в области модернизации предприятия<text:bookmark-end text:name="экологи-отметили-достижения-мнпз-в-области-модернизации-предприятия"/></text:h>
      <text:p text:style-name="First_20_paragraph">20.10.2016</text:p>
      <text:p text:style-name="Text_20_body"><text:span text:style-name="T1">Принципы, заложенные в программу реконструкции и модернизации Московского нефтеперерабатывающего завода в Капотне, полностью соответствуют основным критериям наилучших доступных технологий.</text:span><text:line-break/><text:line-break/>Об этом в ходе тематического круглого стола в рамках VI Научно-практической конференции по экологии Московского региона заявил начальник управления производственной безопасности и экологии МНПЗ Юрий Ерохин.<text:line-break/><text:line-break/>- В своей программе модернизации Московский НПЗ проводит большой объем работ с использованием наилучших доступных технологий, — подтвердила председатель комиссии Московской городской Думы по экологической политике Зоя Зотова. – Московский нефтеперерабатывающий завод в числе первых перешел на производство топлива Евро-5. Здесь работают новые установки производства битума и серы. Полностью ликвидированы открытые очистные сооружения и все поверхности испарения. Построены современные закрытые механические системы, а в следующем году МНПЗ перейдет на уникальную технологию биологической очистки. Модернизация предприятия продолжается, и уже сегодня результаты первого этапа позволили сократить выбросы на 36 процентов. Уверена, что мы с вами все это чувствуем и видим.<text:line-break/><text:line-break/>Также участники встречи отметили опыт МНПЗ по внедрению систем мониторинга воздействия на атмосферный воздух и назвали предприятие в числе несомненных лидеров Российской Федерации по автоматическим измерениям качества окружающей среды.</text:p>
      <text:p text:style-name="Text_20_body"><text:line-break/></text:p>
      <text:p text:style-name="Text_20_body">Адрес страницы: <text:a xlink:type="simple" xlink:href="http://uvao.mos.ru/presscenter/news/detail/4000655.html" office:name=""><text:span text:style-name="Definition">http://uvao.mos.ru/presscenter/news/detail/400065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1T21:28:46Z</meta:creation-date>
    <dc:date>2024-01-11T21:28:46Z</dc:date>
  </office:meta>
</office:document-meta>
</file>