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е-ярмарки-выходного-дня-планируется-открыть-в-районе-выхино-жулебино-в-2017-году"/>Две ярмарки выходного дня планируется открыть в районе Выхино-Жулебино в 2017 году<text:bookmark-end text:name="две-ярмарки-выходного-дня-планируется-открыть-в-районе-выхино-жулебино-в-2017-году"/></text:h>
      <text:p text:style-name="First_20_paragraph">14.11.2016</text:p>
      <text:p text:style-name="Text_20_body"><text:span text:style-name="T1">Две ярмарки выходного дня более чем на 120 торговых мест будет открыто в следующем году на территории района Выхино-Жулебино.</text:span></text:p>
      <text:p text:style-name="Text_20_body">Как сообщили в Совете депутатов муниципального округа Выхино-Жулебино, данное решение было согласовано депутатами на основании обращения заместителя главы управы района Выхино-Жулебино Валерия Вольнова от 26.09.2016 г. №214-ОТиУ.</text:p>
      <text:p text:style-name="Text_20_body">Так, в микрорайоне Выхино ярмарка, рассчитанная на 60 торговых мест, появится по адресу: улица Ферганская, владение 17, а в микрорайоне Жулебино торговая площадка будет рассчитана на 64 места и разместится по адресу: улица Авиаконструктора Миля, владение 7.</text:p>
      <text:p text:style-name="Text_20_body"><text:line-break/></text:p>
      <text:p text:style-name="Text_20_body">Адрес страницы: <text:a xlink:type="simple" xlink:href="http://uvao.mos.ru/presscenter/news/detail/4173506.html" office:name=""><text:span text:style-name="Definition">http://uvao.mos.ru/presscenter/news/detail/4173506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5:53:00Z</meta:creation-date>
    <dc:date>2023-07-11T05:53:00Z</dc:date>
  </office:meta>
</office:document-meta>
</file>