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баки-водолазы-и-беспилотные-дроны-будут-следить-за-безопасностью-граждан-на-воде-в-зимний-период"/>Собаки-водолазы и беспилотные дроны будут следить за безопасностью граждан на воде в зимний период<text:bookmark-end text:name="собаки-водолазы-и-беспилотные-дроны-будут-следить-за-безопасностью-граждан-на-воде-в-зимний-период"/></text:h>
      <text:p text:style-name="First_20_paragraph">17.11.2016</text:p>
      <text:p text:style-name="Text_20_body"><text:span text:style-name="T1">С наступлением зимнего сезона три человека в Москве провалились под лед: всех удалось спасти.</text:span></text:p>
      <text:p text:style-name="Text_20_body">Также выявлено 36 мест несанкционированного выхода людей на лед, большая часть нарушителей – рыбаки.</text:p>
      <text:p text:style-name="Text_20_body">- Лед представляет для человека большую опасность, чем вода, так как, чтобы спастись из полыньи недостаточно просто уметь плавать, - подчеркнул главный государственный инспектор по маломерным судам по г. Москве Владимир Волков в ходе пресс-конференции. – Тяжелая зимняя одежда намокает и тянет ко дну. Даже если удается удержаться на плаву, через 15-20 минут наступает переохлаждение, и человек погибает. Самостоятельно выбраться на лед крайне сложно. Удивляет, что люди, зная, что лед в настоящее время опасен на всех водоемах Москвы, умудряются выходить на лед толщиной в 2-3 сантиметра и пытаться ловить рыбу.</text:p>
      <text:p text:style-name="Text_20_body">Этой зимой обеспечивать безопасность на столичных водоемах будут почти 27 тысяч спасателей. Помогать им в этом станут специально обученные собаки-водолазы, беспилотные дроны, плавсредства. Используют и более 850 единиц автомобильной техники.</text:p>
      <text:p text:style-name="Text_20_body">123 места для зимнего отдыха на водоемах будет организовано в Москве в этом году, в том числе места для купания для моржей, для рыбной ловли, катания на коньках, санках и лыжах.</text:p>
      <text:p text:style-name="Text_20_body"><text:line-break/></text:p>
      <text:p text:style-name="Text_20_body">Адрес страницы: <text:a xlink:type="simple" xlink:href="http://uvao.mos.ru/presscenter/news/detail/4219694.html" office:name=""><text:span text:style-name="Definition">http://uvao.mos.ru/presscenter/news/detail/4219694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30T06:00:12Z</meta:creation-date>
    <dc:date>2025-01-30T06:00:12Z</dc:date>
  </office:meta>
</office:document-meta>
</file>