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ван-новицкий-сегодня-в-москве-нет-дефицита-энергомощности"/>Иван Новицкий: Сегодня в Москве нет дефицита энергомощности<text:bookmark-end text:name="иван-новицкий-сегодня-в-москве-нет-дефицита-энергомощности"/></text:h>
      <text:p text:style-name="First_20_paragraph">23.11.2016</text:p>
      <text:p text:style-name="Text_20_body"><text:span text:style-name="T1">Столичные энергетики вместе с коллегами из других городов и стран обсудят вопросы энергосбережения в ходе V Международного форума ENES-2016, который пройдет в Гостином дворе с 23 по 25 ноября.</text:span></text:p>
      <text:p text:style-name="Text_20_body">- Благодаря энергосберегающим технологиями и энергоэффективности мы высвобождаем энергию для города, и в Москве сегодня нет дефицита мощности, доступной для технологического присоединения новых абонентов, – сообщил заместитель руководителя столичного Департамента топливно-энергетического хозяйства Иван Новицкий.</text:p>
      <text:p text:style-name="Text_20_body">В ходе Форума специалисты обсудят реорганизацию промзон, современные экологичные методы использования энергии и пропаганду энергосберегающего образа жизни среди населения. Заключительный день форума посвятят будущим энергетикам – школьниками, студентам и молодым специалистам.</text:p>
      <text:p text:style-name="Text_20_body">На сегодняшний день в столице около 60 процентов потребления тепла и 25 процентов электричества приходится на жилой сектор. В связи с этим энергоэффективность во многом зависит о самих москвичей. При этом город реализует программу по снижению потерь тепловой энергии при передаче. Уже реконструировано 152 километра теплосетей, в установку энергосберегающего оборудования в многоквартиных домах привлекаются инвестиции частного бизнеса. Энергосбережение позволяет делать город комфортным и безопасным для жителей и привлекательным для туристов: на зданиях появляется архитектурно-художественная подсветка, подключаются новые фонари. Так, в следующем году планируется обеспечить уличными светильниками 510 объектов.</text:p>
      <text:p text:style-name="Text_20_body"><text:line-break/></text:p>
      <text:p text:style-name="Text_20_body">Адрес страницы: <text:a xlink:type="simple" xlink:href="http://uvao.mos.ru/presscenter/news/detail/4266039.html" office:name=""><text:span text:style-name="Definition">http://uvao.mos.ru/presscenter/news/detail/426603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31T10:39:39Z</meta:creation-date>
    <dc:date>2023-10-31T10:39:39Z</dc:date>
  </office:meta>
</office:document-meta>
</file>