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автомагазины-по-продаже-мяса-и-овощей-появятся-в-ювао"/>Автомагазины по продаже мяса и овощей появятся в ЮВАО<text:bookmark-end text:name="автомагазины-по-продаже-мяса-и-овощей-появятся-в-ювао"/></text:h>
      <text:p text:style-name="First_20_paragraph">08.12.2016</text:p>
      <text:p text:style-name="Text_20_body"><text:span text:style-name="T1">Пилотный проект по установке четырех нестационарных объектов «на колесах» будет реализован на территории Юго-Восточного округа.</text:span></text:p>
      <text:p text:style-name="Text_20_body">Город предложил предпринимателям реализовывать овощи, фрукты и мясную продукцию в круглогодичном формате через автолавки. Планируется, что такие автомагазины (площадью не более 15 квадратных метров) будут работать ежедневно по графику – с 08.00 до 21.00.</text:p>
      <text:p text:style-name="Text_20_body">Автомагазин со специализацией «Мясная гастрономия» предлагается разместить в районе Лефортово по адресу: улица Авиамоторная, владение 20. Три автолавки со специализацией «Овощи, фрукты» появятся в районах Южнопортовый (5-я Кожуховская улица, владение 12), Печатники (улица Гурьянова, владение 51) и Текстильщики (Волжский бульвар, квартал 95, корпус 7).</text:p>
      <text:p text:style-name="Text_20_body">Предпринимателю, который получит возможность реализации товара через автолавки в течение 5 лет с момента подписания договора, необходимо будет оборудовать предоставленные объекты системой ГЛОНАСС/GPS.</text:p>
      <text:p text:style-name="Text_20_body">Заявки на участие можно подать на единой торговой площадке Москвы (в разделе «Нестационарные объекты») до 26 декабря. Аукцион состоится 29 декабря. Предприниматели смогут побороться за ежемесячную стоимость арендной платы, стартовая цена – 37 400 рублей.</text:p>
      <text:p text:style-name="Text_20_body">Кроме того, как сообщает столичный Департамент по конкурентной политике, по одному такому автомагазину появится на юго-западе и северо-западе столицы.</text:p>
      <text:p text:style-name="Text_20_body"><text:line-break/></text:p>
      <text:p text:style-name="Text_20_body">Адрес страницы: <text:a xlink:type="simple" xlink:href="http://uvao.mos.ru/presscenter/news/detail/4387012.html" office:name=""><text:span text:style-name="Definition">http://uvao.mos.ru/presscenter/news/detail/4387012.html</text:span></text:a></text:p>
      <text:p text:style-name="Text_20_body"><text:a xlink:type="simple" xlink:href="http://uvao.mos.ru" office:name=""><text:span text:style-name="Definition">Префектура Юго-Восточ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8T18:08:19Z</meta:creation-date>
    <dc:date>2023-06-18T18:08:19Z</dc:date>
  </office:meta>
</office:document-meta>
</file>