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авиационный-центр-пополнится-новыми-пожарными-вертолетами"/>Московский авиационный центр пополнится новыми пожарными вертолетами<text:bookmark-end text:name="московский-авиационный-центр-пополнится-новыми-пожарными-вертолетами"/></text:h>
      <text:p text:style-name="First_20_paragraph">08.12.2016</text:p>
      <text:p text:style-name="Text_20_body"><text:span text:style-name="T1">До 2021 года в Московском авиационном центре планируется обновить парк пожарной авиации и увеличить количество вертолетов, находящихся на дежурстве в круглосуточном режиме.</text:span></text:p>
      <text:p text:style-name="Text_20_body">Об этом в ходе пресс-конференции, посвященной столичной малой авиации, которая участвует в спасательных операциях, сообщил директор МАЦ Кирилл Святенко.</text:p>
      <text:p text:style-name="Text_20_body">- Сегодня у нас 10 современных многофункциональных вертолетов и 29 вертолетных площадок, шесть из которых находятся на территориях лечебных учреждений, - добавил Кирилл Святенко.</text:p>
      <text:p text:style-name="Text_20_body">Семь лет назад авиационный центр получил лицензию на осуществление медицинской деятельности. Теперь в МАЦе есть вертолеты, оснащенные медтехникой, и собственные штатные врачи. За этот год по воздуху в медучреждения были госпитализированы 786 человек. Правда, полеты над Москвой имеют свои особенности.</text:p>
      <text:p text:style-name="Text_20_body">- Выполнение полетов над столицей осложнено наличием высотных зданий, проводами между домами, вышками, - говорит заместитель директора МАЦ по организации летной работы Олег Катальшев. – Помимо этого, территория города является запретной зоной, поэтому каждый вылет мы согласовываем с Федеральной службой охраны РФ.</text:p>
      <text:p text:style-name="Text_20_body">А свое право на полеты над Москвой весь летный состав Московского авиационного центра подтверждает, проходя ежегодную аттестацию.<text:line-break/></text:p>
      <text:p text:style-name="Text_20_body"><text:line-break/></text:p>
      <text:p text:style-name="Text_20_body">Адрес страницы: <text:a xlink:type="simple" xlink:href="http://uvao.mos.ru/presscenter/news/detail/4387067.html" office:name=""><text:span text:style-name="Definition">http://uvao.mos.ru/presscenter/news/detail/438706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7T00:14:41Z</meta:creation-date>
    <dc:date>2025-03-07T00:14:41Z</dc:date>
  </office:meta>
</office:document-meta>
</file>