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лочные-базары-в-ювао-появятся-по-10-адресам"/>Елочные базары в ЮВАО появятся по 10 адресам<text:bookmark-end text:name="елочные-базары-в-ювао-появятся-по-10-адресам"/></text:h>
      <text:p text:style-name="First_20_paragraph">14.12.2016</text:p>
      <text:p text:style-name="Text_20_body"><text:span text:style-name="T1">Живые ели на территории Юго-Восточного округа можно будет приобрести на 10 специализированных елочных базарах.</text:span></text:p>
      <text:p text:style-name="Text_20_body">Откроются они 20 декабря и завершат работу поздним вечером 31 декабря. Узнать торговые точки, где станут продавать натуральные ели, будет просто – все их оформят в едином новогоднем стиле, разработанном Москомархитектурой. В обязательном порядке при входе появится табличка с информацией о продавце, ценах на продукцию и режиме работы елочного базара.</text:p>
      <text:p text:style-name="Text_20_body">Традиционно продавцы предложат покупателям отечественные и зарубежные ели и сосны, а также праздничные украшения для дома из еловых веток. В этом году приоритет будет отдан российской продукции (ожидается, что ее цена за метр составит от 600 до 1 000 рублей).</text:p>
      <text:p text:style-name="Text_20_body">Елочные базары на юго-востоке столицы появятся по адресам: улица Генерала Кузнецова, владение 26 и Лермонтовский проспект, владение 2 (район Выхино-Жулебино), Волгоградский проспект, владение 175, улица Зеленодольская, владение 40 и 32 (район Кузьминки), улица Авиамоторная, владение 21 (район Лефортово), улица Шоссейная, владение 52 (район Печатники), Рязанский проспект, владение 46 и улица Окская, владение 3 (Рязанский район), улица Юных Ленинцев, владение 12 (район Текстильщики).</text:p>
      <text:p text:style-name="Text_20_body">Также приобрести живые ели можно будет на ярмарках выходного дня и на фестивальной площадке «Путешествие в рождество».</text:p>
      <text:p text:style-name="Text_20_body"><text:line-break/></text:p>
      <text:p text:style-name="Text_20_body">Адрес страницы: <text:a xlink:type="simple" xlink:href="http://uvao.mos.ru/presscenter/news/detail/4438231.html" office:name=""><text:span text:style-name="Definition">http://uvao.mos.ru/presscenter/news/detail/4438231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31T01:31:40Z</meta:creation-date>
    <dc:date>2025-07-31T01:31:40Z</dc:date>
  </office:meta>
</office:document-meta>
</file>