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бедителей-конкурса-твой-взгляд-назвали-в-районе-люблино"/>Победителей конкурса «Твой взгляд» назвали в районе Люблино<text:bookmark-end text:name="победителей-конкурса-твой-взгляд-назвали-в-районе-люблино"/></text:h>
      <text:p text:style-name="First_20_paragraph">16.12.2016</text:p>
      <text:p text:style-name="Text_20_body"><text:span text:style-name="T1">Более 300 человек приняли участие в голосовании, которое определило победителей VI конкурса рисунка и фотографии «Твой взгляд» в районе Люблино.</text:span></text:p>
      <text:p text:style-name="Text_20_body">– На конкурс было представлено более 150 рисунков и фотографий, - сообщил заместитель руководителя спортивно-досугового центра «Люблино» Петр Божьев.</text:p>
      <text:p text:style-name="Text_20_body">На первом этапе конкурса жюри отобрало 90 лучших работ. Затем было проведено on-line-голосование в популярной социальной сети. Самые интересные, на взгляд пользователей соцсети, рисунки и фотоработы разместили в холле районного центра госуслуг «Мои документы» по адресу: улица Люблинская, дом 53, посетители которого и выбрали окончательных победителей творческого конкурса.</text:p>
      <text:p text:style-name="Text_20_body">В итоге среди детей от четырех до шести лет в номинации «Мир моими глазами» победила работа Дарьи Черновой, в номинации «Битва за Москву» - Никиты Трубникова. В возрастной группе от семи до 10 лет победу в номинации «Мир моими глазами» одержала Ксения Кулькова, в номинации «Битва за Москву» - Андрей Андышев. В возрастной группе от 11 до 18 лет номинация «Мой любимый район» принесла победу Теодоре Делипавловой, номинация «Москва 2116 – город будущего» - Валерии Звонаревой. Лучшую фотографию в номинации «Мой любимый район» в старшей возрастной группе (от 15 лет до 21 года) представила Наталья Виноградова, а четырнадцатилетний Евгений Звонарев заслужил звание «Мастер фотошопа».</text:p>
      <text:p text:style-name="Text_20_body"><text:line-break/></text:p>
      <text:p text:style-name="Text_20_body">Адрес страницы: <text:a xlink:type="simple" xlink:href="http://uvao.mos.ru/presscenter/news/detail/4443965.html" office:name=""><text:span text:style-name="Definition">http://uvao.mos.ru/presscenter/news/detail/444396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6:35:20Z</meta:creation-date>
    <dc:date>2023-07-11T06:35:20Z</dc:date>
  </office:meta>
</office:document-meta>
</file>